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Korhaanstraat 55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Korhaanstraat 55A, 3083XH, realiseren van een aanbouw aan de achterzijde van de woning. Aanbouw is 5 meter i.p.v. 3 meter diep. Handelen in strijd met regels ruimtelijke ordening (aanvraagdatum 07-09-2021, dossiernummer OMV.21.09.00105).</text:p>
            <text:p text:style-name="common-al">Informatie aangevraagde vergunningen.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15891</text:span><text:line-break/><text:date style:data-style-name="dag" text:fixed="true" text:date-value="2021-09-15"/><text:line-break/><text:date style:data-style-name="jaar" text:fixed="true" text:date-value="2021-09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15891</text:span><text:date style:data-style-name="nicedate" text:fixed="true" text:date-value="2021-09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15891</text:span><text:date style:data-style-name="nicedate" text:fixed="true" text:date-value="2021-09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7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OVERHEIDop.locatietype/OVERHEIDop.gebiedsmarkering">Weg</meta:user-defined>
    <meta:user-defined meta:name="DC.title">Aangevraagde omgevingsvergunning Korhaanstraat 55A</meta:user-defined>
    <meta:user-defined meta:name="DCTERMS.W3CDTF/DCTERMS.available">2021-09-15</meta:user-defined>
    <meta:user-defined meta:name="DCTERMS.W3CDTF/OVERHEIDop.jaargang">2021</meta:user-defined>
    <meta:user-defined meta:name="OVERHEIDop.publicationIssue">315891</meta:user-defined>
    <meta:user-defined meta:name="OVERHEIDop.GmbID/DC.identifier">gmb-2021-315891</meta:user-defined>
    <meta:user-defined meta:name="OVERHEIDop.versieInformatie"/>
  </office:meta>
</office:document-meta>
</file>