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ANDEREN VAN EEN WONING IN 5 WONINGEN EN HET VERANDEREN VAN EEN BIJGEBOUW, HEIDEBUREN 11, 11 1 TOT EN MET 11 5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woning in 5 woningen en veranderen van een bijgebouw op het perceel Heideburen 11, 11 1 tot en met 11 5 te Heerenveen Heideburen 11 te Heerenveen  (indieningsdatum 22-07-2021).</text:p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15020</text:span><text:line-break/><text:date style:data-style-name="dag" text:fixed="true" text:date-value="2021-09-14"/><text:line-break/><text:date style:data-style-name="jaar" text:fixed="true" text:date-value="2021-09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5020</text:span><text:date style:data-style-name="nicedate" text:fixed="true" text:date-value="2021-09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5020</text:span><text:date style:data-style-name="nicedate" text:fixed="true" text:date-value="2021-09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VERANDEREN VAN EEN WONING IN 5 WONINGEN EN HET VERANDEREN VAN EEN BIJGEBOUW, HEIDEBUREN 11, 11 1 TOT EN MET 11 5 TE HEERENVEEN</meta:user-defined>
    <meta:user-defined meta:name="DCTERMS.W3CDTF/DCTERMS.available">2021-09-14</meta:user-defined>
    <meta:user-defined meta:name="DCTERMS.W3CDTF/OVERHEIDop.jaargang">2021</meta:user-defined>
    <meta:user-defined meta:name="OVERHEIDop.publicationIssue">315020</meta:user-defined>
    <meta:user-defined meta:name="OVERHEIDop.GmbID/DC.identifier">gmb-2021-315020</meta:user-defined>
    <meta:user-defined meta:name="OVERHEIDop.versieInformatie"/>
  </office:meta>
</office:document-meta>
</file>