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GROTEN EN VERANDEREN VAN EEN WONING, TWEEDE COMPAGNONSWEG 77 OUDEHORN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groten en veranderen van een woning op het perceel Tweede Compagnonsweg 77 te Oudehorne (10 september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14886</text:span><text:line-break/><text:date style:data-style-name="dag" text:fixed="true" text:date-value="2021-09-14"/><text:line-break/><text:date style:data-style-name="jaar" text:fixed="true" text:date-value="2021-09-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14886</text:span><text:date style:data-style-name="nicedate" text:fixed="true" text:date-value="2021-09-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14886</text:span><text:date style:data-style-name="nicedate" text:fixed="true" text:date-value="2021-09-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5/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VERGROTEN EN VERANDEREN VAN EEN WONING, TWEEDE COMPAGNONSWEG 77 OUDEHORNE</meta:user-defined>
    <meta:user-defined meta:name="DCTERMS.W3CDTF/DCTERMS.available">2021-09-14</meta:user-defined>
    <meta:user-defined meta:name="DCTERMS.W3CDTF/OVERHEIDop.jaargang">2021</meta:user-defined>
    <meta:user-defined meta:name="OVERHEIDop.publicationIssue">314886</meta:user-defined>
    <meta:user-defined meta:name="OVERHEIDop.GmbID/DC.identifier">gmb-2021-314886</meta:user-defined>
    <meta:user-defined meta:name="OVERHEIDop.versieInformatie"/>
  </office:meta>
</office:document-meta>
</file>