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MILIEU-INRICHTING, FRANKRIJKDREEF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milieu-inrichting op het perceel Frankrijkdreef 5 te Heerenveen  (09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4551</text:span><text:line-break/><text:date style:data-style-name="dag" text:fixed="true" text:date-value="2021-09-14"/><text:line-break/><text:date style:data-style-name="jaar" text:fixed="true" text:date-value="2021-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4551</text:span><text:date style:data-style-name="nicedate" text:fixed="true" text:date-value="2021-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4551</text:span><text:date style:data-style-name="nicedate" text:fixed="true" text:date-value="2021-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VERLENING OMGEVINGSVERGUNNING, VERANDEREN VAN EEN MILIEU-INRICHTING, FRANKRIJKDREEF 5 HEERENVEEN</meta:user-defined>
    <meta:user-defined meta:name="DCTERMS.W3CDTF/DCTERMS.available">2021-09-14</meta:user-defined>
    <meta:user-defined meta:name="DCTERMS.W3CDTF/OVERHEIDop.jaargang">2021</meta:user-defined>
    <meta:user-defined meta:name="OVERHEIDop.publicationIssue">314551</meta:user-defined>
    <meta:user-defined meta:name="OVERHEIDop.GmbID/DC.identifier">gmb-2021-314551</meta:user-defined>
    <meta:user-defined meta:name="OVERHEIDop.versieInformatie"/>
  </office:meta>
</office:document-meta>
</file>