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Sarphatistraat 14R 1017WS Amsterdam, Sarphatistraat 14S 1017WS Amsterdam, Sarphatistraat 14T 1017WS Amsterdam, Sarphatistraat 14U 1017WS Amsterdam, Sarphatistraat 12 1017WS Amsterdam, Sarphatistraat 8 1017WS Amsterdam, Sarphatistraat 14 1017W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Sarphatistraat 14R 1017WS Amsterdam, Sarphatistraat 14S 1017WS Amsterdam, Sarphatistraat 14T 1017WS Amsterdam, Sarphatistraat 14U 1017WS Amsterdam, Sarphatistraat 12 1017WS Amsterdam, Sarphatistraat 8 1017WS Amsterdam, Sarphatistraat 14 1017WS Amsterdam</text:p>
            <text:p text:style-name="common-al">Omschrijving: veranderen van de brandcompartimentering in het gebouw met behoud van de bestemming daarvan tot kantoor</text:p>
            <text:p text:style-name="common-al">Besluit: verleend</text:p>
            <text:p text:style-name="common-al">Verzonden naar aanvrager op: 10-09-2021</text:p>
            <text:p text:style-name="common-al">Zaaknummer: Z2021-C003522</text:p>
            <text:p text:style-name="common-al">OLO nummer: 6133923</text:p>
            <text:p text:style-name="common-al">Het besluit en bijbehorende stukken kunt u per e-mail ontvangen. Stuur een verzoek naar <text:a xlink:href="mailto:procesunitth@centrum.amsterdam.nl?Subject=Dossiernummer Z2021-C003522" xlink:type="simple">procesunitth@centrum.amsterdam.nl</text:a> en vermeld daarin straatnaam, huisnummer en Zaak- en OLO nummer.</text:p>
            <text:p text:style-name="common-al">Bezwaar maken tegen dit besluit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Voorzieningenrechter van de rechtbank Amsterdam</text:p>
            <text:p text:style-name="common-al">Afdeling publiekrecht, team bestuursrecht algemeen</text:p>
            <text:p text:style-name="common-al">Postbus 75850</text:p>
            <text:p text:style-name="common-al">1070 AW AMSTERDAM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14085</text:span><text:line-break/><text:date style:data-style-name="dag" text:fixed="true" text:date-value="2021-09-14"/><text:line-break/><text:date style:data-style-name="jaar" text:fixed="true" text:date-value="2021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4085</text:span><text:date style:data-style-name="nicedate" text:fixed="true" text:date-value="2021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4085</text:span><text:date style:data-style-name="nicedate" text:fixed="true" text:date-value="2021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26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1-C003522</meta:user-defined>
    <meta:user-defined meta:name="DCTERMS.abstract">veranderen van de brandcompartimentering in het gebouw met behoud van de bestemming daarvan tot kantoor</meta:user-defined>
    <dc:language>nl</dc:language>
    <meta:user-defined meta:name="OVERHEIDop.locatietype/OVERHEIDop.gebiedsmarkering">Punt</meta:user-defined>
    <meta:user-defined meta:name="DC.title">Besluit omgevingsvergunning reguliere procedure Sarphatistraat 14R 1017WS Amsterdam, Sarphatistraat 14S 1017WS Amsterdam, Sarphatistraat 14T 1017WS Amsterdam, Sarphatistraat 14U 1017WS Amsterdam, Sarphatistraat 12 1017WS Amsterdam, Sarphatistraat 8 1017WS Amsterdam, Sarphatistraat 14 1017WS Amsterdam</meta:user-defined>
    <meta:user-defined meta:name="DCTERMS.W3CDTF/DCTERMS.available">2021-09-14</meta:user-defined>
    <meta:user-defined meta:name="DCTERMS.W3CDTF/OVERHEIDop.jaargang">2021</meta:user-defined>
    <meta:user-defined meta:name="OVERHEIDop.publicationIssue">314085</meta:user-defined>
    <meta:user-defined meta:name="OVERHEIDop.GmbID/DC.identifier">gmb-2021-314085</meta:user-defined>
    <meta:user-defined meta:name="OVERHEIDop.versieInformatie"/>
  </office:meta>
</office:document-meta>
</file>