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Overeenkomst betreffende de ontwikkeling van max. 7 woningen aan de Lange Achterweg te Schiedam.</text:span> </text:p>
            <text:p text:style-name="al"/>
          </text:section>
        </text:section>
        <text:section text:name="regeling-sluiting_id1-3-2-3" text:style-name="regeling-sluiting">
          <text:section text:name="slotformulering_id1-3-2-3-1" text:style-name="slotformulering">
            <text:p text:style-name="al">Burgemeester en wethouders van Schiedam maken, op grond van het bepaalde in artikel 6.24 lid 3 Wet ruimtelijke ordening, bekend dat zij een koopovereenkomst (tevens anterieure exploitatieovereenkomst) zijn aangegaan met Urbannerdam B.V., statutair gevestigd te Rotterdam, kantoorhoudende aan Heemraadssingel 319, 3023 BG Rotterdam, ingeschreven in het Handelsregister van de Kamer van Koophandel onder nummer: 24444819, inzake de nieuwbouw van max. 7 stadwoningen, bestaande uit 4 eengezinswoningen aan de Lange Achterweg en een VvE met drie appartementen aan het plein achter het Stedelijk Museum, zoals getekend door ARD Architecten en nader te realiseren via CPO (Collectief Particulier Opdrachtgeverschap).</text:p>
            <text:p text:style-name="al"/>
            <text:p text:style-name="al">Het gebied waarop de anterieure exploitatieovereenkomst betrekking heeft, is schetsmatig aangegeven op de verkooptekening. Met deze overeenkomst zijn de kosten anderszins verzekerd doordat de gemeente de grond verkoopt. De aanvraag van de omgevingsvergunning voor de wijziging van het bestemmingsplan en de omgevingsvergunning voor het bouwen zal moeten voldoen aan de gemeentelijke voorwaarden waarbij ook de beeldkwaliteitseisen in acht moeten worden genomen.</text:p>
            <text:p text:style-name="al"/>
            <text:p text:style-name="al">De zakelijke beschrijving van de inhoud van deze overeenkomst liggen tezamen met schetsontwerp, verkooptekening voor een periode van 6 weken ter inzage op het Stadskantoor te Schiedam. Informatie over het maken van een afspraak voor inzage: <text:a xlink:href="http://www.schiedam.nl/contact" xlink:type="simple">www.schiedam.nl/contact</text:a>.</text:p>
            <text:p text:style-name="al"/>
            <text:p text:style-name="al">Tegen het sluiten van de anterieure exploitatieovereenkomst kan geen bezwaar worden gemaakt en geen beroep worden ingesteld.</text:p>
            <text:p text:style-name="al"/>
            <text:p text:style-name="al">Schiedam, 3-9-2021</text:p>
            <text:p text:style-name="al"/>
            <text:p text:style-name="al">Het college van burgemeester en wethouders</text:p>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13057</text:span><text:line-break/><text:date style:data-style-name="dag" text:fixed="true" text:date-value="2021-09-13"/><text:line-break/><text:date style:data-style-name="jaar" text:fixed="true" text:date-value="2021-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3057</text:span><text:date style:data-style-name="nicedate" text:fixed="true" text:date-value="2021-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3057</text:span><text:date style:data-style-name="nicedate" text:fixed="true" text:date-value="2021-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0/xml/MC-DRP-OverigeBvAS-Web-CB.xml</meta:user-defined>
    <meta:user-defined meta:name="OVERHEID.Gemeente/DC.creator">Schiedam</meta:user-defined>
    <meta:user-defined meta:name="OVERHEID.Informatietype/DC.type">officiële publicatie</meta:user-defined>
    <meta:user-defined meta:name="OVERHEIDop.Rubriek/DC.type">ander besluit van algemene strekking</meta:user-defined>
    <meta:user-defined meta:name="OVERHEID.Gemeente/DCTERMS.publisher">Schiedam</meta:user-defined>
    <meta:user-defined meta:name="OVERHEID.Gemeente/OVERHEID.authority">Schiedam</meta:user-defined>
    <meta:user-defined meta:name="OVERHEID.TaxonomieBeleidsagendaDecentraal/OVERHEID.category">Economie | Organisatie en beleid</meta:user-defined>
    <meta:user-defined meta:name="DC.source">N.v.t.</meta:user-defined>
    <dc:language>nl</dc:language>
    <meta:user-defined meta:name="OVERHEIDop.locatietype/OVERHEIDop.gebiedsmarkering">Weg</meta:user-defined>
    <meta:user-defined meta:name="DC.title">Bekendmaking</meta:user-defined>
    <meta:user-defined meta:name="DCTERMS.W3CDTF/DCTERMS.available">2021-09-13</meta:user-defined>
    <meta:user-defined meta:name="DCTERMS.W3CDTF/OVERHEIDop.jaargang">2021</meta:user-defined>
    <meta:user-defined meta:name="OVERHEIDop.publicationIssue">313057</meta:user-defined>
    <meta:user-defined meta:name="OVERHEIDop.GmbID/DC.identifier">gmb-2021-313057</meta:user-defined>
    <meta:user-defined meta:name="OVERHEIDop.versieInformatie"/>
  </office:meta>
</office:document-meta>
</file>