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Bomenbeleidspla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pe heeft een ontwerp bomenbeleidsplan opgesteld. </text:p>
            <text:p text:style-name="common-al">Het Bomenbeleidsplan beschrijft de wijze waarop het bomenbestand beheert en beschermt wordt binnen de gemeente Epe en geeft de visie op het gemeentelijk boombeheer voor de lange termijn weer.</text:p>
            <text:p text:style-name="common-al">Datum ter inzage legging: 13 september 2021</text:p>
            <text:p text:style-name="common-al">Zaaknummer: 220602 </text:p>
            <text:p text:style-name="tussenkopcur">Wat is de procedure ?</text:p>
            <text:p text:style-name="common-al">Het ontwerp bomenbeleidsplan en de bijbehorende stukken liggen vanaf 13 september gedurende zes weken alleen op afspraak ter inzage op het gemeentehuis. Heeft u vragen of wilt u de stukken bij het ontwerp bomenbeleidsplan inzien? Neem dan gerust contact op met de gemeente Epe. Het telefoonnummer is 14 0578. Wilt u de stukken digitaal ontvangen? Stuur dan een e-mail aan <text:a xlink:href="mailto:gemeente@epe.nl" xlink:type="simple">gemeente@epe.nl</text:a> en vermeld het zaaknummer. </text:p>
            <text:p text:style-name="tussenkopcur">Zienswijze indienen?</text:p>
            <text:p text:style-name="common-al">Iedereen kan tijdens de bovengenoemde periode een zienswijze naar keuze schriftelijk of mondeling naar voren brengen. Uw schriftelijke zienswijze richt u aan het college van burgemeester en wethouders van de gemeente Epe. Per e-mail is dit mogelijk via <text:a xlink:href="mailto:gemeente@epe.nl" xlink:type="simple">gemeente@epe.nl</text:a>. Vermeld daarbij dat het gaat om het ontwerp bomenbeleidsplan. Wilt u mondeling uw zienswijze geven? Neem dan contact op met de gemeente Epe. Het telefoonnummer is 140578. </text:p>
            <text:p text:style-name="common-al">Wij nemen uw zienswijze mee bij het maken van het definitieve bomenbeleidsplan.</text:p>
            <text:p text:style-name="last-al">U kunt de ter inzage gelegde stukken inzien op <text:a xlink:href="http://www.epe.nl/terinzage" xlink:type="simple">www.epe.nl/terinzage</text:a>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12100</text:span><text:line-break/><text:date style:data-style-name="dag" text:fixed="true" text:date-value="2021-09-13"/><text:line-break/><text:date style:data-style-name="jaar" text:fixed="true" text:date-value="2021-09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2100</text:span><text:date style:data-style-name="nicedate" text:fixed="true" text:date-value="2021-09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2100</text:span><text:date style:data-style-name="nicedate" text:fixed="true" text:date-value="2021-09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Overig-Web-ZM/3.10/xml/MC-DRP-PlanOverig-Web-ZM.xml</meta:user-defined>
    <meta:user-defined meta:name="OVERHEID.Gemeente/DC.creator">Epe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Natuur en milieu | Organisatie en beleid</meta:user-defined>
    <meta:user-defined meta:name="DC.source">N.v.t.</meta:user-defined>
    <meta:user-defined meta:name="OVERHEIDop.referentienummer">220602</meta:user-defined>
    <meta:user-defined meta:name="DCTERMS.alternative">Ontwerp Bomenbeleidsplan Gemeente Epe</meta:user-defined>
    <dc:language>nl</dc:language>
    <meta:user-defined meta:name="OVERHEIDop.locatietype/OVERHEIDop.gebiedsmarkering">Gemeente</meta:user-defined>
    <meta:user-defined meta:name="DC.title">Ontwerp Bomenbeleidsplan</meta:user-defined>
    <meta:user-defined meta:name="DCTERMS.W3CDTF/DCTERMS.available">2021-09-13</meta:user-defined>
    <meta:user-defined meta:name="DCTERMS.W3CDTF/OVERHEIDop.jaargang">2021</meta:user-defined>
    <meta:user-defined meta:name="OVERHEIDop.publicationIssue">312100</meta:user-defined>
    <meta:user-defined meta:name="OVERHEIDop.GmbID/DC.identifier">gmb-2021-312100</meta:user-defined>
    <meta:user-defined meta:name="OVERHEIDop.versieInformatie"/>
  </office:meta>
</office:document-meta>
</file>