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legaliseren van het plaatsen van isolatieglas in de kozijnen in de gevels van een monument, Twijnstraat 5, 5A, 5B  te Utrecht,  HZ_WABO-21-211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wijnstraat 5, 5A, 5B  te Utrecht</text:p>
            <text:p text:style-name="common-al">HZ_WABO-21-21117</text:p>
            <text:p text:style-name="common-al">Toelichting: het legaliseren van het plaatsen van isolatieglas in de kozijnen in de gevels van een monument</text:p>
            <text:p text:style-name="common-al">Datum besluit: 8 september 2021</text:p>
            <text:p text:style-name="common-al">Startdatum bezwaartermijn: 9 september 2021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2032</text:span><text:line-break/><text:date style:data-style-name="dag" text:fixed="true" text:date-value="2021-09-13"/><text:line-break/><text:date style:data-style-name="jaar" text:fixed="true" text:date-value="2021-09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2032</text:span><text:date style:data-style-name="nicedate" text:fixed="true" text:date-value="2021-09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2032</text:span><text:date style:data-style-name="nicedate" text:fixed="true" text:date-value="2021-09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2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legaliseren van het plaatsen van isolatieglas in de kozijnen in de gevels van een monument, Twijnstraat 5, 5A, 5B  te Utrecht,  HZ_WABO-21-21117</meta:user-defined>
    <meta:user-defined meta:name="DCTERMS.W3CDTF/DCTERMS.available">2021-09-13</meta:user-defined>
    <meta:user-defined meta:name="DCTERMS.W3CDTF/OVERHEIDop.jaargang">2021</meta:user-defined>
    <meta:user-defined meta:name="OVERHEIDop.externeBijlage">publiceerbaar-A|exb-2021-53650</meta:user-defined>
    <meta:user-defined meta:name="OVERHEIDop.externeBijlage">Besluit omgevingsvergunning publiceerbaar|exb-2021-53651</meta:user-defined>
    <meta:user-defined meta:name="OVERHEIDop.publicationIssue">312032</meta:user-defined>
    <meta:user-defined meta:name="OVERHEIDop.GmbID/DC.identifier">gmb-2021-312032</meta:user-defined>
    <meta:user-defined meta:name="OVERHEIDop.versieInformatie"/>
  </office:meta>
</office:document-meta>
</file>