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archeologisch monument Lytse Wei 2 Paesen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archeologisch monument</text:span>
          </text:p>
            <text:p text:style-name="common-al">Burgemeester en wethouders maken bekend dat de Rijksdienst voor het Cultureel Erfgoed een vergunning archeologisch monument heeft verleend op het volgende perceel: </text:p>
            <text:p text:style-name="common-al">Paesens</text:p>
            <text:p text:style-name="common-al"/>
            <text:p text:style-name="common-al">Lytse Wei 2 (kadastrale gemeente Nijkerk, sectie D, nummer 26, Rijksmonumentnummer 45921), het uitvoeren van graafwerkzaamheden in het kader van de bouw van een bakhuisje.</text:p>
            <text:p text:style-name="common-al">Het besluit met bijbehorende stukken ligt met ingang van donderdag 16 september 2021 zes weken op het gemeentehuis te Damwâld ter inzage. Tijdens deze termijn kan beroep worden ingesteld bij de sector Bestuursrecht van de Rechtbank Noord-Nederland. Het beroepschrift dient te zijn ondertekend en tenminste te bevatten uw naam, adres, dagtekening, een omschrijving van het besluit waartegen het beroep is gericht en de gronden van het beroep.</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9198</text:span><text:line-break/><text:date style:data-style-name="dag" text:fixed="true" text:date-value="2021-09-09"/><text:line-break/><text:date style:data-style-name="jaar" text:fixed="true" text:date-value="2021-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9198</text:span><text:date style:data-style-name="nicedate" text:fixed="true" text:date-value="2021-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09198</text:span><text:date style:data-style-name="nicedate" text:fixed="true" text:date-value="2021-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gunning archeologisch monument Lytse Wei 2 Paesens</meta:user-defined>
    <meta:user-defined meta:name="DCTERMS.W3CDTF/DCTERMS.available">2021-09-09</meta:user-defined>
    <meta:user-defined meta:name="DCTERMS.W3CDTF/OVERHEIDop.jaargang">2021</meta:user-defined>
    <meta:user-defined meta:name="OVERHEIDop.publicationIssue">309198</meta:user-defined>
    <meta:user-defined meta:name="OVERHEIDop.GmbID/DC.identifier">gmb-2021-309198</meta:user-defined>
    <meta:user-defined meta:name="OVERHEIDop.versieInformatie"/>
  </office:meta>
</office:document-meta>
</file>