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antumadiel Aanvraag Evenementenvergunning Foarwei 31 a te Wâlterswâ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venementenvergunning.</text:p>
            <text:p text:style-name="common-al">
            <text:span text:style-name="nadrukvet">Ontvangen aanvraag evenementenvergunning</text:span>
          </text:p>
            <text:p text:style-name="common-al">Wâlterswâld, Foarwei 31 a, het organiseren van Bedrijven Expo Driezum Wâlterswâld van 14 tot en met 16 april 2022 (aanvraag is ontvangen op 31 augustus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7514</text:span><text:line-break/><text:date style:data-style-name="dag" text:fixed="true" text:date-value="2021-09-08"/><text:line-break/><text:date style:data-style-name="jaar" text:fixed="true" text:date-value="2021-09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07514</text:span><text:date style:data-style-name="nicedate" text:fixed="true" text:date-value="2021-09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07514</text:span><text:date style:data-style-name="nicedate" text:fixed="true" text:date-value="2021-09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2562</meta:user-defined>
    <dc:language>nl</dc:language>
    <meta:user-defined meta:name="OVERHEIDop.locatietype/OVERHEIDop.gebiedsmarkering">Adres</meta:user-defined>
    <meta:user-defined meta:name="DC.title">Gemeente Dantumadiel Aanvraag Evenementenvergunning Foarwei 31 a te Wâlterswâld</meta:user-defined>
    <meta:user-defined meta:name="DCTERMS.W3CDTF/DCTERMS.available">2021-09-08</meta:user-defined>
    <meta:user-defined meta:name="DCTERMS.W3CDTF/OVERHEIDop.jaargang">2021</meta:user-defined>
    <meta:user-defined meta:name="OVERHEIDop.publicationIssue">307514</meta:user-defined>
    <meta:user-defined meta:name="OVERHEIDop.GmbID/DC.identifier">gmb-2021-307514</meta:user-defined>
    <meta:user-defined meta:name="OVERHEIDop.versieInformatie"/>
  </office:meta>
</office:document-meta>
</file>