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DE GEVELS VAN EEN BEDRIJFSPAND EN VERBREDEN VAN DE INGANG, SKRYNMAKKER 17 TE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de gevels van een bedrijfspand en verbreden van de ingang op het perceel Skrynmakker 17 te Heerenveen  (02-09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07315</text:span><text:line-break/><text:date style:data-style-name="dag" text:fixed="true" text:date-value="2021-09-08"/><text:line-break/><text:date style:data-style-name="jaar" text:fixed="true" text:date-value="2021-09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07315</text:span><text:date style:data-style-name="nicedate" text:fixed="true" text:date-value="2021-09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07315</text:span><text:date style:data-style-name="nicedate" text:fixed="true" text:date-value="2021-09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-401</meta:user-defined>
    <dc:language>nl</dc:language>
    <meta:user-defined meta:name="OVERHEIDop.locatietype/OVERHEIDop.gebiedsmarkering">Adres</meta:user-defined>
    <meta:user-defined meta:name="DC.title">AANVRAAG OMGEVINGSVERGUNNING, VERANDEREN VAN DE GEVELS VAN EEN BEDRIJFSPAND EN VERBREDEN VAN DE INGANG, SKRYNMAKKER 17 TE HEERENVEEN.</meta:user-defined>
    <meta:user-defined meta:name="DCTERMS.W3CDTF/DCTERMS.available">2021-09-08</meta:user-defined>
    <meta:user-defined meta:name="DCTERMS.W3CDTF/OVERHEIDop.jaargang">2021</meta:user-defined>
    <meta:user-defined meta:name="OVERHEIDop.publicationIssue">307315</meta:user-defined>
    <meta:user-defined meta:name="OVERHEIDop.GmbID/DC.identifier">gmb-2021-307315</meta:user-defined>
    <meta:user-defined meta:name="OVERHEIDop.versieInformatie"/>
  </office:meta>
</office:document-meta>
</file>