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TIJDELIJK GEBRUIK OPENBARE RUIMTE, DENEMARKENDREEF TEGENOVER NUMMER 5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tijdelijk gebruik openbare ruimte op het perceel Denemarkendreef tegenover nummer 5 te Heerenveen (06 september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06966</text:span><text:line-break/><text:date style:data-style-name="dag" text:fixed="true" text:date-value="2021-09-08"/><text:line-break/><text:date style:data-style-name="jaar" text:fixed="true" text:date-value="2021-09-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06966</text:span><text:date style:data-style-name="nicedate" text:fixed="true" text:date-value="2021-09-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06966</text:span><text:date style:data-style-name="nicedate" text:fixed="true" text:date-value="2021-09-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3/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TIJDELIJK GEBRUIK OPENBARE RUIMTE, DENEMARKENDREEF TEGENOVER NUMMER 5 HEERENVEEN</meta:user-defined>
    <meta:user-defined meta:name="DCTERMS.W3CDTF/DCTERMS.available">2021-09-08</meta:user-defined>
    <meta:user-defined meta:name="DCTERMS.W3CDTF/OVERHEIDop.jaargang">2021</meta:user-defined>
    <meta:user-defined meta:name="OVERHEIDop.publicationIssue">306966</meta:user-defined>
    <meta:user-defined meta:name="OVERHEIDop.GmbID/DC.identifier">gmb-2021-306966</meta:user-defined>
    <meta:user-defined meta:name="OVERHEIDop.versieInformatie"/>
  </office:meta>
</office:document-meta>
</file>