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merbewoning 1e Jerichostraat 60B 01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4 van de Verordening toegang woningmarkt en samenstelling woningvoorraad).</text:p>
            <text:p text:style-name="common-al">Adres: 1e Jerichostraat 60B 01</text:p>
            <text:p text:style-name="common-al">Postcode: 3061 GH</text:p>
            <text:p text:style-name="common-al">Gebied: Kralingen-Crooswijk</text:p>
            <text:p text:style-name="common-al">Datum besluit: 30 augustus 2021</text:p>
            <text:p text:style-name="common-al">Zaaknummer: 431290-2021</text:p>
            <text:p text:style-name="common-al">Activiteit: vergunning kamerverhuur aan 3 personen (overgangsregeling gemeenteblad 2021, nr. 213279)</text:p>
            <text:p text:style-name="common-al">Status: verleend</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06247</text:span><text:line-break/><text:date style:data-style-name="dag" text:fixed="true" text:date-value="2021-09-07"/><text:line-break/><text:date style:data-style-name="jaar" text:fixed="true" text:date-value="2021-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6247</text:span><text:date style:data-style-name="nicedate" text:fixed="true" text:date-value="2021-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6247</text:span><text:date style:data-style-name="nicedate" text:fixed="true" text:date-value="2021-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4/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Weg</meta:user-defined>
    <meta:user-defined meta:name="DC.title">Verleende vergunning kamerbewoning 1e Jerichostraat 60B 01</meta:user-defined>
    <meta:user-defined meta:name="DCTERMS.W3CDTF/DCTERMS.available">2021-09-07</meta:user-defined>
    <meta:user-defined meta:name="DCTERMS.W3CDTF/OVERHEIDop.jaargang">2021</meta:user-defined>
    <meta:user-defined meta:name="OVERHEIDop.publicationIssue">306247</meta:user-defined>
    <meta:user-defined meta:name="OVERHEIDop.GmbID/DC.identifier">gmb-2021-306247</meta:user-defined>
    <meta:user-defined meta:name="OVERHEIDop.versieInformatie"/>
  </office:meta>
</office:document-meta>
</file>