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SUPERMARKT IN EEN BOUWMARKT EN HET AANBRENGEN VAN EEN RECLAME-UITING, BUORREN 16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supermarkt in een bouwmarkt en het aanbrengen van een reclame-uiting op het perceel Buorren 16 te Akkrum  (indieningsdatum 15-07-2021)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05355</text:span><text:line-break/><text:date style:data-style-name="dag" text:fixed="true" text:date-value="2021-09-07"/><text:line-break/><text:date style:data-style-name="jaar" text:fixed="true" text:date-value="2021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5355</text:span><text:date style:data-style-name="nicedate" text:fixed="true" text:date-value="2021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5355</text:span><text:date style:data-style-name="nicedate" text:fixed="true" text:date-value="2021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EEN SUPERMARKT IN EEN BOUWMARKT EN HET AANBRENGEN VAN EEN RECLAME-UITING, BUORREN 16 AKKRUM</meta:user-defined>
    <meta:user-defined meta:name="DCTERMS.W3CDTF/DCTERMS.available">2021-09-07</meta:user-defined>
    <meta:user-defined meta:name="DCTERMS.W3CDTF/OVERHEIDop.jaargang">2021</meta:user-defined>
    <meta:user-defined meta:name="OVERHEIDop.publicationIssue">305355</meta:user-defined>
    <meta:user-defined meta:name="OVERHEIDop.GmbID/DC.identifier">gmb-2021-305355</meta:user-defined>
    <meta:user-defined meta:name="OVERHEIDop.versieInformatie"/>
  </office:meta>
</office:document-meta>
</file>