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TIJDELIJK GEBRUIK OPENBARE RUIMTE, DRACHT 11 TE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ontheffing verleend voor het tijdelijk gebruik openbare ruimte van 13-09-2021 tot en met 15-09-2021 ten behoeve van schilderwerk op de locatie Dracht 11 te Heerenveen  (24-08-2021)</text:p>
            <text:p text:style-name="common-al"/>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text:a xlink:href="http://www.heerenveen.nl/" xlink:type="simple">www.heerenveen.nl</text:a>.</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03405</text:span><text:line-break/><text:date style:data-style-name="dag" text:fixed="true" text:date-value="2021-09-06"/><text:line-break/><text:date style:data-style-name="jaar" text:fixed="true" text:date-value="2021-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03405</text:span><text:date style:data-style-name="nicedate" text:fixed="true" text:date-value="2021-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03405</text:span><text:date style:data-style-name="nicedate" text:fixed="true" text:date-value="2021-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1.12/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394</meta:user-defined>
    <dc:language>nl</dc:language>
    <meta:user-defined meta:name="OVERHEIDop.locatietype/OVERHEIDop.gebiedsmarkering">Adres</meta:user-defined>
    <meta:user-defined meta:name="DC.title">VERLENING ONTHEFFING TIJDELIJK GEBRUIK OPENBARE RUIMTE, DRACHT 11 TE HEERENVEEN.</meta:user-defined>
    <meta:user-defined meta:name="DCTERMS.W3CDTF/DCTERMS.available">2021-09-06</meta:user-defined>
    <meta:user-defined meta:name="DCTERMS.W3CDTF/OVERHEIDop.jaargang">2021</meta:user-defined>
    <meta:user-defined meta:name="OVERHEIDop.publicationIssue">303405</meta:user-defined>
    <meta:user-defined meta:name="OVERHEIDop.GmbID/DC.identifier">gmb-2021-303405</meta:user-defined>
    <meta:user-defined meta:name="OVERHEIDop.versieInformatie"/>
  </office:meta>
</office:document-meta>
</file>