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EERSTE COMPAGNONSWEG 38A IN BONTEBO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een aanvraag om een evenementenvergunning is binnengekomen. Het betreft het organiseren van de Bontebok Bokbierdag op 2 oktober 2021 van 16.00 uur tot 24.00 uur. Het evenement bestaat uit een introductie/proeverij van Bontebokbier (speciaalbier) en livemuziek op de locatie Eerste Compagnonsweg 38a in Bontebok.</text:p>
            <text:p text:style-name="tussenkopcur">Ter inzage</text:p>
            <text:p text:style-name="common-al">De aanvraag alsmede de daarbij behorende stukken liggen van 2 september 2021 tot en met 12 september 2021 gedurende anderhalve week ter inzage. Voor het inzien van de stukken kunt u contact opnemen met team Bijzondere Wetten via het algemene telefoonnummer +14 0513.</text:p>
            <text:p text:style-name="tussenkopcur">Zienswijzen indienen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team Bijzondere Wetten, Postbus 15.000, 8440 GA Heerenveen. </text:p>
            <text:p text:style-name="last-al">U kunt ook digitaal een zienswijze indienen. Dit kan door een e-mail te sturen naar bijzonderewetten@heerenveen.nl, met als onderwerp ’Zienswijze AB2021-168; Bontebok Bokbierdag’. Het is ook mogelijk om met gebruikmaking van uw DigiD langs digitale weg een zienswijze in te dienen. Dit kunt u doen via de gemeentelijke website www.heerenveen.nl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99893</text:span><text:line-break/><text:date style:data-style-name="dag" text:fixed="true" text:date-value="2021-09-02"/><text:line-break/><text:date style:data-style-name="jaar" text:fixed="true" text:date-value="2021-09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9893</text:span><text:date style:data-style-name="nicedate" text:fixed="true" text:date-value="2021-09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9893</text:span><text:date style:data-style-name="nicedate" text:fixed="true" text:date-value="2021-09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1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AB2021-168</meta:user-defined>
    <meta:user-defined meta:name="DCTERMS.abstract">Het betreft het organiseren van de Bontebok Bokbierdag op 2 oktober 2021 van 16.00 uur tot 24.00 uur. Het evenement bestaat uit een introductie/proeverij van Bontebokbier (speciaalbier) en livemuziek.</meta:user-defined>
    <dc:language>nl</dc:language>
    <meta:user-defined meta:name="OVERHEIDop.locatietype/OVERHEIDop.gebiedsmarkering">Vlak</meta:user-defined>
    <meta:user-defined meta:name="DC.title">AANVRAAG EVENEMENTENVERGUNNING, EERSTE COMPAGNONSWEG 38A IN BONTEBOK</meta:user-defined>
    <meta:user-defined meta:name="DCTERMS.W3CDTF/DCTERMS.available">2021-09-02</meta:user-defined>
    <meta:user-defined meta:name="DCTERMS.W3CDTF/OVERHEIDop.jaargang">2021</meta:user-defined>
    <meta:user-defined meta:name="OVERHEIDop.publicationIssue">299893</meta:user-defined>
    <meta:user-defined meta:name="OVERHEIDop.GmbID/DC.identifier">gmb-2021-299893</meta:user-defined>
    <meta:user-defined meta:name="OVERHEIDop.versieInformatie"/>
  </office:meta>
</office:document-meta>
</file>