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ructuurvisie Wind (ontwer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leiding</text:span>
          </text:p>
            <text:p text:style-name="common-al">Op 24 augustus 2021 heeft het college van de gemeente Barneveld ingestemd met het publiceren van de Structuurvisie Wind (ontwerp). Deze ontwerpversie van de Structuurvisie Wind beschrijft de visie op groot- en kleinschalige windenergie binnen de gemeente Barneveld. In deze structuurvisie zijn de onderzoeken naar de potentiële gevolgen van windenergie voor mens en natuur verwerkt zoals deze onder andere in de het Milieueffectrapport Structuurvisie Windenergie (MER) in Barneveld zijn opgenomen. Het uitgevoerde MER is opgenomen als bijlage van de structuurvisie. Verder zijn in de Structuurvisie Wind (ontwerp) de resultaten van de windgesprekken, bestaand beleid en (recente) besluitvorming verwerkt. </text:p>
            <text:p text:style-name="common-al">De Structuurvisie Wind moet uiteindelijk door de gemeenteraad worden vastgesteld, waarna het als toetsingsinstrument wordt gebruikt bij verzoeken tot plaatsing van windturbines in de gemeente Barneveld. </text:p>
            <text:p text:style-name="common-al">
            <text:span text:style-name="nadrukvet">Inzage en zienswijzen</text:span>
          </text:p>
            <text:p text:style-name="common-al">De Structuurvisie Wind (ontwerp), inclusief bijbehorende bijlagen, ligt ter inzage van <text:span text:style-name="nadrukvet">3 september tot en met 15 oktober 2021</text:span>. U kunt gedurende deze periode de Structuurvisie Wind (ontwerp) via onze website (<text:a xlink:href="http://www.barneveld.nl/windenergie" xlink:type="simple">www.barneveld.nl/windenergie</text:a>) of via telefoonnummer (0342) 495 335. Het gemeentehuis is vanwege de coronamaatregelen hiervoor alleen op afspraak te bezoeken. In verband met het vorenstaande zijn er ook geen medewerkers aanwezig om het plan toe te lichten. Daarnaast is de structuurvisie ook te raadplegen op de landelijke website: <text:a xlink:href="http://www.ruimtelijkeplannen.nl/web-roo/?planidn=NL.IMRO.0203.1660-0001" xlink:type="simple">www.ruimtelijkeplannen.nl/web-roo/?planidn=NL.IMRO.0203.1660-0001</text:a>.</text:p>
            <text:p text:style-name="common-al">Tijdens de vermelde periode kan een ieder, bij voorkeur schriftelijk, een zienswijze over deze visie naar voren brengen bij de raad. Uw schriftelijke zienswijze kunt u richten aan de raad (Postbus 63, 3770 AB Barneveld). Voor het indienen van een mondelinge zienswijze kunt u een afspraak maken via telefoonnummer (0342) 495 335. U kunt uw zienswijze ook digitaal via de gemeentelijke website naar voren brengen. Daarvoor moet u gebruik maken van DigiD om u te legitimeren. Het formulier treft u aan bij de documenten op de gemeentelijke website (<text:a xlink:href="https://www.barneveld.nl/melden-en-meedoen/zienswijze-indienen" xlink:type="simple">Zienswijze indienen | Gemeente Barneveld</text:a>). Wij merken de ingediende zienswijze (met eventuele daarin opgenomen persoonsgegevens) als openbaar aan, tenzij in de zienswijze expliciet wordt aangegeven dat u hiervoor geen toestemming geeft.</text:p>
            <text:p text:style-name="common-al">
            <text:span text:style-name="nadrukvet">Meer informatie</text:span>
          </text:p>
            <text:p text:style-name="common-al">In de periode dat de structuurvisie ter inzage ligt worden diverse informatie- en kennisbijeenkomsten georganiseerd. Meer informatie hierover treft u aan op de gemeentelijke website <text:a xlink:href="http://www.barneveld.nl/windenergie" xlink:type="simple">www.barneveld.nl/windenergie</text:a>, via de gemeenteberichten of via social media. Uiteraard kunt u voor vragen over deze informatie- en kennisbijeenkomsten of andere vragen over de inhoud of de procedure een bericht sturen naar <text:a xlink:href="mailto:windenergie@barneveld.nl" xlink:type="simple">duurzaamheid@barneveld.nl</text:a>. U kunt tevens contact opnemen met  of contact opnemen met de projectleider windenergie de heer M. de Weerd of de planoloog de heer J. Buist. Beide zijn bereikbaar via het algemene telefoonnummer 14 0342</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Barneveld, 2 september 2021</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299354</text:span><text:line-break/><text:date style:data-style-name="dag" text:fixed="true" text:date-value="2021-09-02"/><text:line-break/><text:date style:data-style-name="jaar" text:fixed="true" text:date-value="2021-09-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9354</text:span><text:date style:data-style-name="nicedate" text:fixed="true" text:date-value="2021-09-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9354</text:span><text:date style:data-style-name="nicedate" text:fixed="true" text:date-value="2021-09-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2/xml/MC-DRP-PlanRuimtelijk-Web-ZM.xml</meta:user-defined>
    <meta:user-defined meta:name="OVERHEID.Gemeente/DC.creator">Barneveld</meta:user-defined>
    <meta:user-defined meta:name="OVERHEID.Informatietype/DC.type">officiële publicatie</meta:user-defined>
    <meta:user-defined meta:name="OVERHEIDop.Rubriek/DC.type">ruimtelijk plan of omgevingsdocument</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Ruimtelijkplan/OVERHEIDop.bekendmakingBetreffendePlan">NL.IMRO.0203.1660-0002</meta:user-defined>
    <meta:user-defined meta:name="OVERHEIDop.Plansoort/OVERHEIDop.plansoort">structuur- of omgevingsvisie</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Structuurvisie Wind (ontwerp)</meta:user-defined>
    <meta:user-defined meta:name="OVERHEIDop.datumEindeReactietermijn">2021-10-15</meta:user-defined>
    <meta:user-defined meta:name="OVERHEIDop.terinzageleggingBG">https://www.barneveld.nl/windenergie</meta:user-defined>
    <meta:user-defined meta:name="DCTERMS.W3CDTF/DCTERMS.available">2021-09-02</meta:user-defined>
    <meta:user-defined meta:name="DCTERMS.W3CDTF/OVERHEIDop.jaargang">2021</meta:user-defined>
    <meta:user-defined meta:name="OVERHEIDop.publicationIssue">299354</meta:user-defined>
    <meta:user-defined meta:name="OVERHEIDop.GmbID/DC.identifier">gmb-2021-299354</meta:user-defined>
    <meta:user-defined meta:name="OVERHEIDop.versieInformatie"/>
  </office:meta>
</office:document-meta>
</file>