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EDRIJFSPAND (STRIJDIG GEBRUIK) BUSINESSPARK FRIESLAND-WEST NAAST NUMMER 1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drijfspand (strijdig gebruik) op het perceel Businesspark Friesland-West naast nummer 15 te Heerenveen (27-08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7133</text:span><text:line-break/><text:date style:data-style-name="dag" text:fixed="true" text:date-value="2021-09-01"/><text:line-break/><text:date style:data-style-name="jaar" text:fixed="true" text:date-value="2021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7133</text:span><text:date style:data-style-name="nicedate" text:fixed="true" text:date-value="2021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7133</text:span><text:date style:data-style-name="nicedate" text:fixed="true" text:date-value="2021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BOUWEN VAN EEN BEDRIJFSPAND (STRIJDIG GEBRUIK) BUSINESSPARK FRIESLAND-WEST NAAST NUMMER 15 HEERENVEEN</meta:user-defined>
    <meta:user-defined meta:name="DCTERMS.W3CDTF/DCTERMS.available">2021-09-01</meta:user-defined>
    <meta:user-defined meta:name="DCTERMS.W3CDTF/OVERHEIDop.jaargang">2021</meta:user-defined>
    <meta:user-defined meta:name="OVERHEIDop.publicationIssue">297133</meta:user-defined>
    <meta:user-defined meta:name="OVERHEIDop.GmbID/DC.identifier">gmb-2021-297133</meta:user-defined>
    <meta:user-defined meta:name="OVERHEIDop.versieInformatie"/>
  </office:meta>
</office:document-meta>
</file>