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i2b6553ab-8b5e-415e-9528-09151c97bac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ssendorperdijk thv nummer 42 - reserveren van twee parkeerplaatsen voor het opladen van elektrische auto’s</text:p>
      <text:section text:name="regeling_id1-3-2" text:style-name="regeling">
        <text:section text:name="aanhef_id1-3-2-1" text:style-name="aanhef">
          <text:section text:name="context_id1-3-2-1-1" text:style-name="context">
            <text:p text:style-name="context.al">187767-2021</text:p>
            <text:p text:style-name="context_bottom"/>
          </text:section>
          <text:p text:style-name="aanhef_wie">Burgemeester en wethouders van Zwolle</text:p>
          <text:section text:name="considerans_id1-3-2-1-3" text:style-name="considerans">
            <text:p text:style-name="tussenkopcur">
            <text:span text:style-name="nadrukvet">Overwegende:</text:span>
          </text:p>
            <text:p text:style-name="considerans.al">dat het gebruik van elektrische voertuigen sterk toeneemt wat een positieve bijdrage levert aan een schone en duurzame woon- en leefomgeving;</text:p>
            <text:p text:style-name="considerans.al">dat voor elektrische voertuigen een netwerk van openbare laadpunten van belang is;</text:p>
            <text:p text:style-name="considerans.al">dat voor de beoordeling van aanvragen om openbare laadpalen te plaatsen de beleidsregel “Regeling toestemming laadpalen elektrisch vervoer op openbaar terrein Zwolle 2017” is vastgesteld en in werking is getreden op 16 november 2017;</text:p>
            <text:p text:style-name="considerans.al">dat in de regeling de randvoorwaarden zijn opgenomen om te komen tot een dekkend en fijnmazig netwerk van openbare laadpalen, zoals: </text:p>
            <text:p text:style-name="considerans.al">- acceptabele maximale afstanden voor gebruikers (binnen een straal van 200 meter van het perceel of de woning van de gebruiker is geen openbaar laadpunt aanwezig);</text:p>
            <text:p text:style-name="considerans.al">- de gebruiker heeft geen parkeergelegenheid op eigen terrein; </text:p>
            <text:p text:style-name="considerans.al">dat er een verzoek voor het plaatsen van een laadpaal voor het opladen van elektrische auto’s aan de Assendorperdijk thv nummer 42 is ingediend en dat dit verzoek voldoet aan de regeling; </text:p>
            <text:p text:style-name="considerans.al">dat het verzoek is getoetst aan de laadpalenkaart en dat er verder niet is gebleken dat er sprake is van onvoldoende parkeergelegenheid in de omgeving, onveilige situaties of onbillijkheden van overwegende aard; </text:p>
            <text:p text:style-name="considerans.al">dat op grond van de regeling er (privaatrechtelijke) toestemming zal worden verleend voor het plaatsen van de laadpaal; </text:p>
            <text:p text:style-name="considerans.al">dat voor het optimale gebruik van de laadpaal de reservering van twee parkeerplaatsen voor alleen het opladen van elektrische voertuigen op dit moment van belang is; </text:p>
            <text:p text:style-name="considerans.al">dat de genoemde weg, wegen c.q. weggedeelten in beheer en onderhoud zijn bij de gemeente Zwolle; </text:p>
            <text:p text:style-name="considerans.al">dat de reservering van de parkeerplaatsen strekt tot de volgende in artikel 2 van de Wegenverkeerswet 1994 genoemde belangen:</text:p>
            <text:p text:style-name="considerans.al">- het in stand houden van de weg en het waarborgen van de bruikbaarheid daarvan;</text:p>
            <text:p text:style-name="considerans.al">- het voorkomen of beperken van door het verkeer veroorzaakte overlast, hinder of schade alsmede de gevolgen voor het milieu;</text:p>
            <text:p text:style-name="considerans.al">- het bevorderen van een doelmatig of zuinig energieverbruik; </text:p>
            <text:p text:style-name="considerans.al">dat de noodzaak om elektrische voertuigen te kunnen opladen op deze openbare parkeerplaatsen zwaarder weegt dan het gebruik van die parkeerplaatsen door andere voertuigen; </text:p>
            <text:p text:style-name="considerans.al">dat overeenkomstig artikel 24 van het BABW overleg heeft plaatsgevonden met de gemandateerde verkeersadviseur van de politie in de eenheid Oost-Nederland en dat de politie positief heeft geadviseerd;</text:p>
            <text:p text:style-name="considerans.al"/>
            <text:p text:style-name="considerans.al">
            <text:span text:style-name="nadrukvet">gelet op:</text:span>
          </text:p>
            <text:p text:style-name="considerans.al">- de bepalingen van de Wegenverkeerswet 1994 (WVW);</text:p>
            <text:p text:style-name="considerans.al">- de bepalingen van het Reglement Verkeersregels en Verkeerstekens 1990 (RVV 1990);</text:p>
            <text:p text:style-name="considerans.al">- de bepalingen van het Besluit Administratieve Bepalingen inzake het Wegverkeer (BABW);</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1. door plaatsing van verkeersbord E4 (parkeergelegenheid), volgens bijlage 1 van het RVV 1990, voorzien van onderborden met de tekst ‘opladen elektrische voertuigen’ en OB504 (pijl waarmee de parkeerplaats wordt aangegeven), twee parkeerplaatsen te reserveren voor het opladen van elektrische auto’s aan de Assendorperdijk thv nummer 42;</text:p>
            <text:p text:style-name="common-al">2. genoemd verkeersbord aan te brengen zoals op de hieronder ingevoegde situatieschets aangegeven.</text:p>
            <text:p text:style-name="last-al">
            <draw:frame><draw:text-box><text:section text:name="plaatje_id1-3-2-2-1-3-1" text:style-name="plaatje">
              <text:p text:style-name="illustratie_id1-3-2-2-1-3-1-1"><draw:frame draw:style-name="illustratie_id1-3-2-2-1-3-1-1" text:anchor-type="paragraph" svg:width="100mm" svg:height="64.4mm"><draw:image xlink:href="Pictures/Situatietekeningi2b6553ab-8b5e-415e-9528-09151c97bac6.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27 augustus 2021</text:span>
          </text:p>
          </text:section>
          <text:section text:name="ondertekening_id1-3-2-3-2">
            <text:p><text:span text:style-name="functie">Burgemeester en wethouders van Zwolle</text:span></text:p>
            <text:p><text:span text:style-name="deze">Namens deze,</text:span></text:p>
            <text:p><text:span text:style-name="ondertekening_naam">
            <text:span text:style-name="voornaam">A.J.</text:span>
            <text:span text:style-name="achternaam">Troost-Compagner</text:span>
          </text:span></text:p>
            <text:p><text:span text:style-name="functie">Medewerker Leefomgeving en Mobiliteit</text:span></text:p>
          </text:section>
        </text:section>
        <text:section text:name="bezwaarschrift_id1-3-2-4" text:style-name="bezwaarschrift">
          <text:p text:style-name="bezwaarschrift_top"/>
          <text:p text:style-name="tussenkopvetcur">Mededelingen</text:p>
          <text:p text:style-name="tussenkopcur">
          <text:span text:style-name="nadrukcur">Publicatie</text:span>
        </text:p>
          <text:p text:style-name="bezwaarschrift_al">Bekendmaking van het verkeersbesluit geschiedt digitaal door publicatie in het Gemeenteblad van 2 september 2021 (<text:a xlink:href="http://www.zoek.officielebekendmakingen.nl" xlink:type="simple">www.officielebekendmakingen.nl</text:a>).<text:span text:style-name="nadrukvet"/> Het besluit ligt zes weken ter inzage bij de afdeling Leefomgeving en Mobiliteit, Lübeckplein 2 in Zwolle. Om de stukken in te zien, kunt u een afspraak maken via telefoonnummer 14038.</text:p>
          <text:p text:style-name="bezwaarschrift_al">
          <text:span text:style-name="nadrukcur">Bezwaar</text:span>
        </text:p>
          <text:p text:style-name="bezwaarschrift_al">Tegen dit besluit kunnen belanghebbenden binnen zes weken na publicatiedatum bezwaar maken bij het college van burgemeester en wethouders van de Gemeente Zwolle, Postbus 10007, 8000 GA Zwolle. Hiervoor dient een bezwaarschrift te worden ingediend dat naam en adres, dag- en handtekening, kenmerk of omschrijving van het besluit en de gronden van het bezwaar moet bevatten.  </text:p>
          <text:p text:style-name="bezwaarschrift_al">Een bezwaarschrift kan door inwoners van de gemeente Zwolle ook digitaal worden ingediend. Ga naar <text:a xlink:href="http://www.zwolle.nl/bezwaarindienen" xlink:type="simple">www.zwolle.nl/bezwaarindienen</text:a>. Hier treft u alle informatie aan. Voor het digitaal indienen van een bezwaarschrift heeft u een DigiD inlogcode nodig.</text:p>
          <text:p text:style-name="bezwaarschrift_al">Mits tijdig bezwaar is gemaakt, kan aan de voorzieningenrechter van de rechtbank Overijssel, Postbus 10067, 8000 GB Zwolle, worden verzocht om met betrekking tot het besluit een voorlopige voorziening te treffen.</text:p>
          <text:p text:style-name="bezwaarschrift_al">
          <text:span text:style-name="nadrukcur">Inlichtingen</text:span>
        </text:p>
          <text:p text:style-name="bezwaarschrift_al">Voor inlichtingen over dit besluit en de procedure kunt u zich wenden tot mevrouw A.J. Troost-Compagner van de gemeente Zwolle, mail: oplaadpalen@zwolle.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95995</text:span><text:line-break/><text:date style:data-style-name="dag" text:fixed="true" text:date-value="2021-09-02"/><text:line-break/><text:date style:data-style-name="jaar" text:fixed="true" text:date-value="2021-09-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995</text:span><text:date style:data-style-name="nicedate" text:fixed="true" text:date-value="2021-09-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995</text:span><text:date style:data-style-name="nicedate" text:fixed="true" text:date-value="2021-09-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0/xml/MC-DRP-VB-Web-CB.xml</meta:user-defined>
    <meta:user-defined meta:name="OVERHEID.Gemeente/DC.creator">Zwolle</meta:user-defined>
    <meta:user-defined meta:name="OVERHEID.Gemeente/OVERHEID.authority">Zwolle</meta:user-defined>
    <meta:user-defined meta:name="OVERHEID.Informatietype/DC.type">officiële publicatie</meta:user-defined>
    <meta:user-defined meta:name="OVERHEIDop.Rubriek/DC.type">verkeersbesluit of -mededeling</meta:user-defined>
    <meta:user-defined meta:name="OVERHEID.Gemeente/DCTERMS.publisher">Zwoll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Zwolle - reserveren van twee parkeerplaatsen voor het opladen van elektrische auto’s - Assendorperdijk 4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87767-2021</meta:user-defined>
    <meta:user-defined meta:name="DCTERMS.abstract">Verkeersbesluit Assendorperdijk thv nummer 42 - reserveren van twee parkeerplaatsen voor het opladen van elektrische auto’s</meta:user-defined>
    <meta:user-defined meta:name="OVERHEIDop.verkeersbordcode">E4</meta:user-defined>
    <dc:language>nl</dc:language>
    <meta:user-defined meta:name="OVERHEIDop.locatietype/OVERHEIDop.gebiedsmarkering">Adres</meta:user-defined>
    <meta:user-defined meta:name="DC.title">Verkeersbesluit Assendorperdijk thv nummer 42 - reserveren van twee parkeerplaatsen voor het opladen van elektrische auto’s</meta:user-defined>
    <meta:user-defined meta:name="DCTERMS.W3CDTF/DCTERMS.available">2021-09-02</meta:user-defined>
    <meta:user-defined meta:name="DCTERMS.W3CDTF/OVERHEIDop.jaargang">2021</meta:user-defined>
    <meta:user-defined meta:name="OVERHEIDop.publicationIssue">295995</meta:user-defined>
    <meta:user-defined meta:name="OVERHEIDop.GmbID/DC.identifier">gmb-2021-295995</meta:user-defined>
    <meta:user-defined meta:name="OVERHEIDop.versieInformatie"/>
  </office:meta>
</office:document-meta>
</file>