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Fietspad weggedeelte Molenpad tussen Jacob Hepkemastraat en Tjepkemastraat te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75</text:p>
            <text:p text:style-name="al"/>
            <text:p text:style-name="al">Onderwerp: Aanwijzen als Fietspad van het weggedeelte op het Molenpad tussen de Jacob Hepkemastraat en Tjepkemastraat te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op het Molenpad tussen de Jacob Hepkemastraat en Tjepkemastraat te Heerenveen is voorzien van ee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op het Molenpad tussen de Jacob Hepkemastraat en Tjepkemastraat te Heerenveen een weg is, die bij het ontbreken van de fietspaal, voor alle verkeer is toegestaan;</text:p>
            <text:p text:style-name="al">dat het vanuit een oogpunt van verkeersveiligheid, bereikbaarheid en leefbaarheid gewenst is dit weggedeelte op het Molenpad tussen de Jacob Hepkemastraat en Tjepkemastraat te Heerenveen aan te wijzen als fietspad;</text:p>
            <text:p text:style-name="al">dat dit noodzakelijk is om te voorkomen dat auto- en vrachtverkeer het weggedeelte op de Eikenlaan tussen de Beukenlaan en Thialfweg te Heerenveen gebruiken;</text:p>
            <text:p text:style-name="al">dat na aanwijzing als fietspad het weggedeelte op het Molenpad tussen de Jacob Hepkemastraat en Tjepkemastraat te Heerenveen vanaf beide kant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op het Molenpad tussen de Jacob Hepkemastraat en Tjepkemastraat te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836</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36</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36</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als fietspad - Weggedeelte Molenpad tussen Jacob Hepkemastraat en Tjepkemastraat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75</meta:user-defined>
    <meta:user-defined meta:name="DCTERMS.abstract">Aanwijzen als Fietspad van het weggedeelte op het Molenpad tussen de Jacob Hepkemastraat en Tjepkemastraat te Heerenveen</meta:user-defined>
    <meta:user-defined meta:name="OVERHEIDop.verkeersbordcode">G11</meta:user-defined>
    <dc:language>nl</dc:language>
    <meta:user-defined meta:name="OVERHEIDop.locatietype/OVERHEIDop.gebiedsmarkering">Lijn</meta:user-defined>
    <meta:user-defined meta:name="DC.title">Verkeersbesluit, Aanwijzen als Fietspad weggedeelte Molenpad tussen Jacob Hepkemastraat en Tjepkemastraat te Heerenveen</meta:user-defined>
    <meta:user-defined meta:name="DCTERMS.W3CDTF/DCTERMS.available">2021-08-31</meta:user-defined>
    <meta:user-defined meta:name="OVERHEIDop.externeBijlage">Aanwijzen Fietspad Molenpad Heerenveen|exb-2021-51489</meta:user-defined>
    <meta:user-defined meta:name="DCTERMS.W3CDTF/OVERHEIDop.jaargang">2021</meta:user-defined>
    <meta:user-defined meta:name="OVERHEIDop.publicationIssue">295836</meta:user-defined>
    <meta:user-defined meta:name="OVERHEIDop.GmbID/DC.identifier">gmb-2021-295836</meta:user-defined>
    <meta:user-defined meta:name="OVERHEIDop.versieInformatie"/>
  </office:meta>
</office:document-meta>
</file>