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als Fietspad weggedeelte ten noorden van het Vliet nummer 95 Heerenveen</text:p>
      <text:section text:name="regeling_id1-3-2" text:style-name="regeling">
        <text:section text:name="aanhef_id1-3-2-1" text:style-name="aanhef">
          <text:section text:name="afkondiging_id1-3-2-1-1" text:style-name="afkondiging">
            <text:p text:style-name="afkondiging_top"/>
            <text:p text:style-name="al"/>
            <text:p text:style-name="al">Nr: D.21.1475283</text:p>
            <text:p text:style-name="al"/>
            <text:p text:style-name="al">Onderwerp: Aanwijzen als Fietspad van het weggedeelte ten noorden van het Vliet nummer 95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het huidige weggedeelte ten noorden van het Vliet nummer 95 te Heerenveen is voorzien va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te voorkomen dat (vracht) auto’s de weg of het 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het weggedeelte ten noorden van het Vliet nummer 95 te Heerenveen een weg is, die bij het ontbreken van de fietspaal, voor alle verkeer is toegestaan;</text:p>
            <text:p text:style-name="al">dat het vanuit een oogpunt van verkeersveiligheid, bereikbaarheid en leefbaarheid gewenst is dit weggedeelte ten noorden van het Vliet nummer 95 te Heerenveen aan te wijzen als fietspad;</text:p>
            <text:p text:style-name="al">dat dit noodzakelijk is om te voorkomen dat auto- en vrachtverkeer het weggedeelte ten noorden van het Vliet nummer 95 te Heerenveen gebruiken;</text:p>
            <text:p text:style-name="al">dat na aanwijzing als fietspad het weggedeelte ten noorden van het Vliet nummer 95 te Heerenveen met verkeersborden duidelijk en herkenbaar wordt aangegeven als fietspad;</text:p>
            <text:p text:style-name="al">dat hiermee duidelijk zichtbaar en herkenbaar is, dat het fietspad niet voor auto- en vrachtverkeer bestemd is;</text:p>
            <text:p text:style-name="al">dat het dan uitdrukkelijk verboden is voor auto- en vrachtverkeer om over het 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1 volgens het RVV 1990 op het weggedeelte ten noorden van het Vliet nummer 95 te Heerenveen aan te wijzen als 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825</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825</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825</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als fietpad - Weggedeelte ten noorden van het Vliet nummer 95 Heerenveen</meta:user-defined>
    <meta:user-defined meta:name="OVERHEIDvb.Wegcategorie/OVERHEIDvb.wegcategorie">Erftoegangsweg binnen de bebouwde kom</meta:user-defined>
    <meta:user-defined meta:name="OVERHEIDvb.Weggebruiker/OVERHEIDvb.weggebruiker">fietsers</meta:user-defined>
    <meta:user-defined meta:name="OVERHEIDvb.referentienummer">D21.1475283</meta:user-defined>
    <meta:user-defined meta:name="DCTERMS.abstract">Aanwijzen als Fietspad van het weggedeelte ten noorden van het Vliet nummer 95 Heerenveen</meta:user-defined>
    <meta:user-defined meta:name="OVERHEIDop.verkeersbordcode">G11</meta:user-defined>
    <dc:language>nl</dc:language>
    <meta:user-defined meta:name="OVERHEIDop.locatietype/OVERHEIDop.gebiedsmarkering">Lijn</meta:user-defined>
    <meta:user-defined meta:name="DC.title">Verkeersbesluit, Aanwijzen als Fietspad weggedeelte ten noorden van het Vliet nummer 95 Heerenveen</meta:user-defined>
    <meta:user-defined meta:name="DCTERMS.W3CDTF/DCTERMS.available">2021-08-31</meta:user-defined>
    <meta:user-defined meta:name="OVERHEIDop.externeBijlage">Aanwijzen Fietspad Vliet nabij nr 109|exb-2021-51487</meta:user-defined>
    <meta:user-defined meta:name="DCTERMS.W3CDTF/OVERHEIDop.jaargang">2021</meta:user-defined>
    <meta:user-defined meta:name="OVERHEIDop.publicationIssue">295825</meta:user-defined>
    <meta:user-defined meta:name="OVERHEIDop.GmbID/DC.identifier">gmb-2021-295825</meta:user-defined>
    <meta:user-defined meta:name="OVERHEIDop.versieInformatie"/>
  </office:meta>
</office:document-meta>
</file>