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Bromfietspad weggedeelte tussen Griene Eker en Boarnsterdyk Akkrum</text:p>
      <text:section text:name="regeling_id1-3-2" text:style-name="regeling">
        <text:section text:name="aanhef_id1-3-2-1" text:style-name="aanhef">
          <text:section text:name="afkondiging_id1-3-2-1-1" text:style-name="afkondiging">
            <text:p text:style-name="afkondiging_top"/>
            <text:p text:style-name="al"/>
            <text:p text:style-name="al">Nr: D.21.1475294</text:p>
            <text:p text:style-name="al"/>
            <text:p text:style-name="al">Onderwerp: Aanwijzen als Bromfietspad van het weggedeelte tussen de Griene Eker en Boarnsterdyk Akkrum</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de Griene Eker en Boarnsterdyk Akkrum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brom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de Griene Eker en Boarnsterdyk Akkrum een weg is, die bij het ontbreken van de fietspaal, voor alle verkeer is toegestaan;</text:p>
            <text:p text:style-name="al">dat het vanuit een oogpunt van verkeersveiligheid, bereikbaarheid en leefbaarheid gewenst is dit weggedeelte tussen de Griene Eker en Boarnsterdyk Akkrum aan te wijzen als bromfietspad;</text:p>
            <text:p text:style-name="al">dat dit noodzakelijk is om te voorkomen dat auto- en vrachtverkeer het weggedeelte tussen de Griene Eker en Boarnsterdyk Akkrum gebruiken;</text:p>
            <text:p text:style-name="al">dat na aanwijzing als bromfietspad het weggedeelte tussen de Griene Eker en Boarnsterdyk Akkrum met verkeersborden duidelijk en herkenbaar wordt aangegeven als bromfietspad;</text:p>
            <text:p text:style-name="al">dat hiermee duidelijk zichtbaar en herkenbaar is, dat het bromfietspad niet voor auto- en vrachtverkeer bestemd is;</text:p>
            <text:p text:style-name="al">dat het dan uitdrukkelijk verboden is voor auto- en vrachtverkeer om over het brom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2a volgens het RVV 1990 op het weggedeelte tussen de Griene Eker en Boarnsterdyk Akkrum aan te wijzen als brom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97</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97</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97</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bromfietspad - Weggedeelte tussen Griene Eker en Boarnsterdyk Akk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D21.1475294</meta:user-defined>
    <meta:user-defined meta:name="DCTERMS.abstract">Aanwijzen als Bromfietspad van het weggedeelte tussen de Griene Eker en Boarnsterdyk Akkrum</meta:user-defined>
    <meta:user-defined meta:name="OVERHEIDop.verkeersbordcode">G12a</meta:user-defined>
    <dc:language>nl</dc:language>
    <meta:user-defined meta:name="OVERHEIDop.locatietype/OVERHEIDop.gebiedsmarkering">Lijn</meta:user-defined>
    <meta:user-defined meta:name="DC.title">Verkeersbesluit, Aanwijzen als Bromfietspad weggedeelte tussen Griene Eker en Boarnsterdyk Akkrum</meta:user-defined>
    <meta:user-defined meta:name="DCTERMS.W3CDTF/DCTERMS.available">2021-08-31</meta:user-defined>
    <meta:user-defined meta:name="OVERHEIDop.externeBijlage">Aanwijzen bromfietspad Griene Eker Akkrum|exb-2021-51482</meta:user-defined>
    <meta:user-defined meta:name="DCTERMS.W3CDTF/OVERHEIDop.jaargang">2021</meta:user-defined>
    <meta:user-defined meta:name="OVERHEIDop.publicationIssue">295797</meta:user-defined>
    <meta:user-defined meta:name="OVERHEIDop.GmbID/DC.identifier">gmb-2021-295797</meta:user-defined>
    <meta:user-defined meta:name="OVERHEIDop.versieInformatie"/>
  </office:meta>
</office:document-meta>
</file>