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Fietspad weggedeelte tussen Trui Jentinkweg en Het Meer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88</text:p>
            <text:p text:style-name="al"/>
            <text:p text:style-name="al">Onderwerp: Aanwijzen als Fietspad van het weggedeelte tussen de Trui Jentinkweg en Het Meer 108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tussen de Trui Jentinkweg en Het Meer 108 Heerenveen is voorzien van ee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tussen de Trui Jentinkweg en Het Meer 108 in Heerenveen een weg is, die bij het ontbreken van de fietspaal, voor alle verkeer is toegestaan;</text:p>
            <text:p text:style-name="al">dat het vanuit een oogpunt van verkeersveiligheid, bereikbaarheid en leefbaarheid gewenst is dit weggedeelte tussen de Trui Jentinkweg en Het Meer 108 Heerenveen aan te wijzen als fietspad;</text:p>
            <text:p text:style-name="al">dat dit noodzakelijk is om te voorkomen dat auto- en vrachtverkeer het weggedeelte tussen de Trui Jentinkweg en Het Meer 108 Heerenveen gebruiken;</text:p>
            <text:p text:style-name="al">dat na aanwijzing als fietspad het weggedeelte tussen de Trui Jentinkweg en Het Meer 108 Heerenveen met verkeersborden duidelijk en herkenbaar wordt aangegeven als fietspad;</text:p>
            <text:p text:style-name="al">dat hiermee duidelijk zichtbaar en herkenbaar is, dat het fietspad niet voor auto- en vrachtverkeer bestemd is;</text:p>
            <text:p text:style-name="al">dat het dan uitdrukkelijk verboden is voor auto- en vrachtverkeer om over het 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1 volgens het RVV 1990 op het weggedeelte tussen de Trui Jentinkweg en Het Meer 108 Heerenveen aan te wijzen als 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756</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56</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56</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Fietspad - Weggedeelte tussen Trui Jentinkweg en Het Meer Heerenveen</meta:user-defined>
    <meta:user-defined meta:name="OVERHEIDvb.Wegcategorie/OVERHEIDvb.wegcategorie">Erftoegangsweg binnen de bebouwde kom</meta:user-defined>
    <meta:user-defined meta:name="OVERHEIDvb.Weggebruiker/OVERHEIDvb.weggebruiker">fietsers</meta:user-defined>
    <meta:user-defined meta:name="OVERHEIDvb.referentienummer">D21.1475288</meta:user-defined>
    <meta:user-defined meta:name="DCTERMS.abstract">Aanwijzen als Fietspad van het weggedeelte tussen de Trui Jentinkweg en Het Meer 108 Heerenveen</meta:user-defined>
    <meta:user-defined meta:name="OVERHEIDop.verkeersbordcode">G11</meta:user-defined>
    <dc:language>nl</dc:language>
    <meta:user-defined meta:name="OVERHEIDop.locatietype/OVERHEIDop.gebiedsmarkering">Lijn</meta:user-defined>
    <meta:user-defined meta:name="DC.title">Verkeersbesluit, Aanwijzen als Fietspad weggedeelte tussen Trui Jentinkweg en Het Meer Heerenveen</meta:user-defined>
    <meta:user-defined meta:name="DCTERMS.W3CDTF/DCTERMS.available">2021-08-31</meta:user-defined>
    <meta:user-defined meta:name="OVERHEIDop.externeBijlage">Aanwijzen Fietspad Trui Jentinkweg naar Het Meer|exb-2021-51475</meta:user-defined>
    <meta:user-defined meta:name="DCTERMS.W3CDTF/OVERHEIDop.jaargang">2021</meta:user-defined>
    <meta:user-defined meta:name="OVERHEIDop.publicationIssue">295756</meta:user-defined>
    <meta:user-defined meta:name="OVERHEIDop.GmbID/DC.identifier">gmb-2021-295756</meta:user-defined>
    <meta:user-defined meta:name="OVERHEIDop.versieInformatie"/>
  </office:meta>
</office:document-meta>
</file>