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Aanwijzen als Fietspad weggedeelte tussen Blauwgras en Jister Heerenveen</text:p>
      <text:section text:name="regeling_id1-3-2" text:style-name="regeling">
        <text:section text:name="aanhef_id1-3-2-1" text:style-name="aanhef">
          <text:section text:name="afkondiging_id1-3-2-1-1" text:style-name="afkondiging">
            <text:p text:style-name="afkondiging_top"/>
            <text:p text:style-name="al"/>
            <text:p text:style-name="al">Nr: D.21.1475282</text:p>
            <text:p text:style-name="al"/>
            <text:p text:style-name="al">Onderwerp: Aanwijzen als Fietspad van het weggedeelte tussen de Blauwgras en Jister te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 </text:p>
              </text:list-item>
              <text:list-item text:style-override="id1-3-2-1-1-12-3">
                <text:number>•</text:number>
                <text:p text:style-name="al">het in stand houden van de weg en het waarborgen van de bruikbaarheid daarvan;</text:p>
              </text:list-item>
              <text:list-item text:style-override="id1-3-2-1-1-12-4">
                <text:number>•</text:number>
                <text:p text:style-name="al">het zoveel mogelijk waarborgen van de vrijheid van het verkeer;</text:p>
              </text:list-item>
            </text:list>
            <text:p text:style-name="al">dat in samenspraak met de Fietsersbond geïnventariseerd is waar fietspalen staan in de gemeente Heerenveen;</text:p>
            <text:p text:style-name="al">dat deze fietspalen aanwezig zijn om te voorkomen dat auto- en vrachtverkeer gebruik maakt van dit weggedeelte;</text:p>
            <text:p text:style-name="al">dat het huidige weggedeelte tussen de Blauwgras en Jister te Heerenveen is voorzien van fietspalen;</text:p>
            <text:p text:style-name="al">dat uit onderzoek van de CROW is gebleken, dat fietspalen vaak de oorzaak zijn van éénzijdige ongevallen voor fietsers;</text:p>
            <text:p text:style-name="al">dat deze palen al in verschillende Nederlandse gemeenten hebben geleid tot fietsongelukken met ernstig letsel tot gevolg;</text:p>
            <text:p text:style-name="al">dat fietspalen in het verleden vaak zijn geplaatst om te voorkomen dat (vracht) auto’s de weg of het fietspad oprijden;</text:p>
            <text:p text:style-name="al">dat wij deze eenzijdige fietsongevallen willen voorkomen door fietspaaltjes, die gevaarlijk zijn voor fietsers, te verwijderen met als doel de verkeersveiligheid voor fietsers te verbeteren; </text:p>
            <text:p text:style-name="al">dat in de huidige situatie het weggedeelte tussen de Blauwgras en Jister te Heerenveen een weg is, die bij het ontbreken van de fietspaal, voor alle verkeer is toegestaan;</text:p>
            <text:p text:style-name="al">dat het vanuit een oogpunt van verkeersveiligheid, bereikbaarheid en leefbaarheid gewenst is dit weggedeelte tussen de Blauwgras en Jister te Heerenveen te Heerenveen aan te wijzen als fietspad;</text:p>
            <text:p text:style-name="al">dat dit noodzakelijk is om te voorkomen dat auto- en vrachtverkeer het weggedeelte tussen de Blauwgras en Jister te Heerenveen te Heerenveen gebruiken;</text:p>
            <text:p text:style-name="al">dat na aanwijzing als fietspad het weggedeelte tussen de Blauwgras en Jister te Heerenveen met verkeersborden duidelijk en herkenbaar wordt aangegeven als fietspad;</text:p>
            <text:p text:style-name="al">dat hiermee duidelijk zichtbaar en herkenbaar is, dat het fietspad niet voor auto- en vrachtverkeer bestemd is;</text:p>
            <text:p text:style-name="al">dat het dan uitdrukkelijk verboden is voor auto- en vrachtverkeer om over het fietspad te rijden op basis van artikel 10 RVV 1990;</text:p>
            <text:p text:style-name="al">dat voor hulpdiensten en strooivoertuigen een ontheffing geldt op basis artikel 87 RVV 1990;</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G11 volgens het RVV 1990 op het weggedeelte tussen de Blauwgras en Jister te Heerenveen aan te wijzen als fietspad.</text:p>
              </text:list-item>
              <text:list-item text:style-override="id1-3-2-2-1-1-2">
                <text:number>2.</text:number>
                <text:p text:style-name="al">Eén en ander overeenkomstig de bij dit verkeersbesluit behorende situatietekening.</text:p>
              </text:list-item>
              <text:list-item text:style-override="id1-3-2-2-1-1-3">
                <text:number>3.</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7 augustus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745</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45</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45</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als Fietspad - Weggedeelte tussen Blauwgras en Jister te Heerenveen</meta:user-defined>
    <meta:user-defined meta:name="OVERHEIDvb.Wegcategorie/OVERHEIDvb.wegcategorie">Erftoegangsweg binnen de bebouwde kom</meta:user-defined>
    <meta:user-defined meta:name="OVERHEIDvb.Weggebruiker/OVERHEIDvb.weggebruiker">fietsers</meta:user-defined>
    <meta:user-defined meta:name="OVERHEIDvb.referentienummer">D21.1475282</meta:user-defined>
    <meta:user-defined meta:name="DCTERMS.abstract">Aanwijzen als Fietspad van het weggedeelte tussen de Blauwgras en Jister te Heerenveen</meta:user-defined>
    <meta:user-defined meta:name="OVERHEIDop.verkeersbordcode">G11</meta:user-defined>
    <dc:language>nl</dc:language>
    <meta:user-defined meta:name="OVERHEIDop.locatietype/OVERHEIDop.gebiedsmarkering">Lijn</meta:user-defined>
    <meta:user-defined meta:name="DC.title">Verkeersbesluit, Aanwijzen als Fietspad weggedeelte tussen Blauwgras en Jister Heerenveen</meta:user-defined>
    <meta:user-defined meta:name="DCTERMS.W3CDTF/DCTERMS.available">2021-08-31</meta:user-defined>
    <meta:user-defined meta:name="OVERHEIDop.externeBijlage">Aanwijzen Fietspad Blauwgras Jister Heerenveen|exb-2021-51472</meta:user-defined>
    <meta:user-defined meta:name="DCTERMS.W3CDTF/OVERHEIDop.jaargang">2021</meta:user-defined>
    <meta:user-defined meta:name="OVERHEIDop.publicationIssue">295745</meta:user-defined>
    <meta:user-defined meta:name="OVERHEIDop.GmbID/DC.identifier">gmb-2021-295745</meta:user-defined>
    <meta:user-defined meta:name="OVERHEIDop.versieInformatie"/>
  </office:meta>
</office:document-meta>
</file>