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bromfietspad brug Fok Herenwal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76</text:p>
            <text:p text:style-name="al"/>
            <text:p text:style-name="al">Onderwerp: Aanwijzen als Bromfietspad van de brug tussen de Fok en Herenwal te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de brug tussen de Fok en Herenwal te Heerenveen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brom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de brug tussen de Fok en Herenwal te Heerenveen een weggedeelte is, die bij het ontbreken van de fietspaal, voor alle verkeer is toegestaan;</text:p>
            <text:p text:style-name="al">dat het vanuit een oogpunt van verkeersveiligheid, bereikbaarheid en leefbaarheid gewenst is de brug tussen de Fok en Herenwal te Heerenveen aan te wijzen als bromfietspad;</text:p>
            <text:p text:style-name="al">dat dit noodzakelijk is om te voorkomen dat auto- en vrachtverkeer de brug tussen de Fok en Herenwal te Heerenveen gebruiken;</text:p>
            <text:p text:style-name="al">dat na aanwijzing als bromfietspad de brug tussen de Fok en Herenwal te Heerenveen vanaf beide kanten met verkeersborden duidelijk en herkenbaar wordt aangegeven als bromfietspad;</text:p>
            <text:p text:style-name="al">dat hiermee duidelijk zichtbaar en herkenbaar is, dat het bromfietspad niet voor auto- en vrachtverkeer bestemd is;</text:p>
            <text:p text:style-name="al">dat het dan uitdrukkelijk verboden is voor auto- en vrachtverkeer om over het brom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2a volgens het RVV 1990 de brug tussen de Fok en Herenwal te Heerenveen aan te wijzen als brom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727</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27</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27</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Bromfietspad pad bij brug Fok en Herenwal Heerenveen - Fok en Herenwal Heerenveen (Trambrege)</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bestuurders van een motorrijwiel, scooter, personenauto of bestelauto</meta:user-defined>
    <meta:user-defined meta:name="OVERHEIDvb.referentienummer">D21.1475276</meta:user-defined>
    <meta:user-defined meta:name="DCTERMS.abstract">Aanwijzen als Bromfietspad van de brug tussen de Fok en Herenwal te Heerenveen (Trambrege)</meta:user-defined>
    <meta:user-defined meta:name="OVERHEIDop.verkeersbordcode">G12a</meta:user-defined>
    <dc:language>nl</dc:language>
    <meta:user-defined meta:name="OVERHEIDop.locatietype/OVERHEIDop.gebiedsmarkering">Punt</meta:user-defined>
    <meta:user-defined meta:name="DC.title">Verkeersbesluit, aanwijzen bromfietspad brug Fok Herenwal Heerenveen</meta:user-defined>
    <meta:user-defined meta:name="DCTERMS.W3CDTF/DCTERMS.available">2021-08-31</meta:user-defined>
    <meta:user-defined meta:name="OVERHEIDop.externeBijlage">Aanwijzen bromfietspad Trambrege Fok Herenwal|exb-2021-51465</meta:user-defined>
    <meta:user-defined meta:name="DCTERMS.W3CDTF/OVERHEIDop.jaargang">2021</meta:user-defined>
    <meta:user-defined meta:name="OVERHEIDop.publicationIssue">295727</meta:user-defined>
    <meta:user-defined meta:name="OVERHEIDop.GmbID/DC.identifier">gmb-2021-295727</meta:user-defined>
    <meta:user-defined meta:name="OVERHEIDop.versieInformatie"/>
  </office:meta>
</office:document-meta>
</file>