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antumadiel VERLEENDE OMGEVINGSVERGUNNING nabij het Dr J. Botkepaad te Damwâld</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Damwâld, nabij het Dr J. Botkepaad, het kappen en rooien van een boom ten behoeve van herinrichting van het Botkepark (besluit is verzonden op 27 augustus 2021).</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94897</text:span><text:line-break/><text:date style:data-style-name="dag" text:fixed="true" text:date-value="2021-08-31"/><text:line-break/><text:date style:data-style-name="jaar" text:fixed="true" text:date-value="2021-08-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94897</text:span><text:date style:data-style-name="nicedate" text:fixed="true" text:date-value="2021-08-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94897</text:span><text:date style:data-style-name="nicedate" text:fixed="true" text:date-value="2021-08-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3/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20212123</meta:user-defined>
    <dc:language>nl</dc:language>
    <meta:user-defined meta:name="OVERHEIDop.locatietype/OVERHEIDop.gebiedsmarkering">Weg</meta:user-defined>
    <meta:user-defined meta:name="DC.title">Gemeente Dantumadiel VERLEENDE OMGEVINGSVERGUNNING nabij het Dr J. Botkepaad te Damwâld</meta:user-defined>
    <meta:user-defined meta:name="DCTERMS.W3CDTF/DCTERMS.available">2021-08-31</meta:user-defined>
    <meta:user-defined meta:name="DCTERMS.W3CDTF/OVERHEIDop.jaargang">2021</meta:user-defined>
    <meta:user-defined meta:name="OVERHEIDop.publicationIssue">294897</meta:user-defined>
    <meta:user-defined meta:name="OVERHEIDop.GmbID/DC.identifier">gmb-2021-294897</meta:user-defined>
    <meta:user-defined meta:name="OVERHEIDop.versieInformatie"/>
  </office:meta>
</office:document-meta>
</file>