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aan de Lytse Wei op het sportveld Eng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</text:span>
          </text:p>
            <text:p text:style-name="last-al">Engwierum aan de Lytse Wei op het sportveld, het organiseren van het dorpsfeest van 9 september tot en met 12 september 2021 (besluit is verleend op 27 augustus 2021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4866</text:span><text:line-break/><text:date style:data-style-name="dag" text:fixed="true" text:date-value="2021-08-31"/><text:line-break/><text:date style:data-style-name="jaar" text:fixed="true" text:date-value="2021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4866</text:span><text:date style:data-style-name="nicedate" text:fixed="true" text:date-value="2021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4866</text:span><text:date style:data-style-name="nicedate" text:fixed="true" text:date-value="2021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1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20211796</meta:user-defined>
    <dc:language>nl</dc:language>
    <meta:user-defined meta:name="OVERHEIDop.locatietype/OVERHEIDop.gebiedsmarkering">Lijn</meta:user-defined>
    <meta:user-defined meta:name="DC.title">Verleende evenementenvergunning aan de Lytse Wei op het sportveld Engwierum</meta:user-defined>
    <meta:user-defined meta:name="DCTERMS.W3CDTF/DCTERMS.available">2021-08-31</meta:user-defined>
    <meta:user-defined meta:name="DCTERMS.W3CDTF/OVERHEIDop.jaargang">2021</meta:user-defined>
    <meta:user-defined meta:name="OVERHEIDop.publicationIssue">294866</meta:user-defined>
    <meta:user-defined meta:name="OVERHEIDop.GmbID/DC.identifier">gmb-2021-294866</meta:user-defined>
    <meta:user-defined meta:name="OVERHEIDop.versieInformatie"/>
  </office:meta>
</office:document-meta>
</file>