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Miedwei 6 Brantgum’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8 juli heeft de gemeenteraad het bestemmingsplan ‘Miedwei 6 Brantgum’ in gewijzigde vorm vastgesteld (NL.IMRO.1970.BpBgMiedwei6-VG01) vastgesteld.</text:p>
            <text:p text:style-name="common-al">Bij de terinzagelegging van het ontwerp bestemmingsplan is een zienswijze ontvangen. Deze zienswijze is beantwoord in de bij het bestemmingsplan gevoegde reactienota. In deze nota kunt u lezen hoe er met de zienswijze is omgegaan. De zienswijze is aanleiding geweest om het ontwerp-bestemmingsplan aan te vullen en als gevolg hiervan gewijzigd vast te stellen. Voor de wijzigingen verwijzen wij naar het raadsbesluit en de reactienota. </text:p>
            <text:p text:style-name="tussenkopcur">Het bestemmingsplan inzien</text:p>
            <text:p text:style-name="common-al">Het bestemmingsplan met bijbehorende stukken wordt digitaal ter inzage gelegd. Om de verspreiding van het coronavirus tegen te gaan willen wij het aantal afspraken in het gemeentehuis beperken. Daarom is het op dit moment niet mogelijk om het genoemde bestemmingsplan in het gemeentehuis aan de Koningsstraat 13 te Dokkum in te zien. Probeer dan ook zoveel mogelijk het plan digitaal in te zien. Als dit geen optie is, kunt u contact opnemen met de gemeente en vragen naar team Romte via het telefoonnummer 0519-298888. Er zal dan in overleg met u naar een oplossing gezocht worden.</text:p>
            <text:p text:style-name="common-al">U kunt het bestemmingsplan met de plannaam NL.IMRO.1970.BpBgMiedwei6-VG01 bekijken via <text:a xlink:href="http://www.ruimtelijkeplannen.nl/" xlink:type="simple">www.ruimtelijkeplannen.nl</text:a> .</text:p>
            <text:p text:style-name="tussenkopcur">Wilt u reageren?</text:p>
            <text:p text:style-name="common-al">Tot en met 14 oktober 2021 kunt u een beroepschrift indienen bij de Afdeling bestuursrechtspraak van de Raad van State (postbus 20019, 2500 EA Den Haag). </text:p>
            <text:p text:style-name="common-al">Niet iedereen mag beroep instellen. U mag alleen beroep instellen:</text:p>
            <text:p text:style-name="common-al">- als u direct te maken krijgt met de gevolgen van dit besluit (een belanghebbende bent), of</text:p>
            <text:p text:style-name="common-al">- als u geen belanghebbende bent maar wel op tijd een reactie heeft gegeven (zienswijze) op het ontwerp bestemmingsplan. </text:p>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tussenkopcur">Vragen?</text:p>
            <text:p text:style-name="common-al">Als u vragen heeft kunt u contact opnemen met het team Romte, telefoon: 0519-298888</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4048</text:span><text:line-break/><text:date style:data-style-name="dag" text:fixed="true" text:date-value="2021-09-01"/><text:line-break/><text:date style:data-style-name="jaar" text:fixed="true" text:date-value="2021-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048</text:span><text:date style:data-style-name="nicedate" text:fixed="true" text:date-value="2021-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4048</text:span><text:date style:data-style-name="nicedate" text:fixed="true" text:date-value="2021-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BgMiedwei6-VG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Miedwei 6 Brantgum’ vastgesteld</meta:user-defined>
    <meta:user-defined meta:name="DCTERMS.W3CDTF/DCTERMS.available">2021-09-01</meta:user-defined>
    <meta:user-defined meta:name="DCTERMS.W3CDTF/OVERHEIDop.jaargang">2021</meta:user-defined>
    <meta:user-defined meta:name="OVERHEIDop.publicationIssue">294048</meta:user-defined>
    <meta:user-defined meta:name="OVERHEIDop.GmbID/DC.identifier">gmb-2021-294048</meta:user-defined>
    <meta:user-defined meta:name="OVERHEIDop.versieInformatie"/>
  </office:meta>
</office:document-meta>
</file>