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/opleggen maatwerkvoorschriften Suvelstrjitte 6 te Feanwâ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antumadiel maken, ter voldoening aan artikel 8.42 van de Wet milieubeheer juncto artikel 2.20 van het Activiteitenbesluit, bekend dat het volgende bedrijf maatwerk­voorschriften in de vorm van geluidsvoor­schriften opgelegd heeft gekregen: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Feanwâlden, Suvelstrjitte 6 (besluit is verzonden op 1 september 2021). De dag na verzending ligt het besluit zes weken ter inzage op het gemeentehuis in Damwâld (op afspraak). Gedurende deze termijn kun­nen belanghebbenden een bezwaarschrift indienen.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2159</text:span><text:line-break/><text:date style:data-style-name="dag" text:fixed="true" text:date-value="2021-09-01"/><text:line-break/><text:date style:data-style-name="jaar" text:fixed="true" text:date-value="2021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159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159</text:span><text:date style:data-style-name="nicedate" text:fixed="true" text:date-value="2021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0614</meta:user-defined>
    <dc:language>nl</dc:language>
    <meta:user-defined meta:name="OVERHEIDop.locatietype/OVERHEIDop.gebiedsmarkering">Adres</meta:user-defined>
    <meta:user-defined meta:name="DC.title">Wet Milieubeheer/opleggen maatwerkvoorschriften Suvelstrjitte 6 te Feanwâlden</meta:user-defined>
    <meta:user-defined meta:name="DCTERMS.W3CDTF/DCTERMS.available">2021-09-01</meta:user-defined>
    <meta:user-defined meta:name="DCTERMS.W3CDTF/OVERHEIDop.jaargang">2021</meta:user-defined>
    <meta:user-defined meta:name="OVERHEIDop.publicationIssue">292159</meta:user-defined>
    <meta:user-defined meta:name="OVERHEIDop.GmbID/DC.identifier">gmb-2021-292159</meta:user-defined>
    <meta:user-defined meta:name="OVERHEIDop.versieInformatie"/>
  </office:meta>
</office:document-meta>
</file>