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ctificatie aanvraag omgevingsvergunning Tsjerkestrjitte 12 Holwe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ctificatie </text:span>
          </text:p>
            <text:p text:style-name="common-al">In de krant van 11 augustus 2021 stond de navolgende tekst vermeldt:</text:p>
            <text:p text:style-name="common-al">Hegebeintum, De Wym 7, het realiseren van een dakkapel op de zijgevel (aanvraag is ontvangen op 3 augustus 2021).</text:p>
            <text:p text:style-name="common-al">
            <text:span text:style-name="nadrukvet">Dat was echter niet juist en had als volgt moeten worden gepubliceerd:</text:span>
          </text:p>
            <text:p text:style-name="last-al">Holwerd, Tsjerkestrjitte 12, het realiseren van een dakkapel op de zijgevel (aanvraag is ontvangen op 3 augustus 2021). 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/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91774</text:span><text:line-break/><text:date style:data-style-name="dag" text:fixed="true" text:date-value="2021-08-27"/><text:line-break/><text:date style:data-style-name="jaar" text:fixed="true" text:date-value="2021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91774</text:span><text:date style:data-style-name="nicedate" text:fixed="true" text:date-value="2021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91774</text:span><text:date style:data-style-name="nicedate" text:fixed="true" text:date-value="2021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5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12322</meta:user-defined>
    <dc:language>nl</dc:language>
    <meta:user-defined meta:name="OVERHEIDop.locatietype/OVERHEIDop.gebiedsmarkering">Adres</meta:user-defined>
    <meta:user-defined meta:name="DC.title">Rectificatie aanvraag omgevingsvergunning Tsjerkestrjitte 12 Holwerd</meta:user-defined>
    <meta:user-defined meta:name="DCTERMS.W3CDTF/DCTERMS.available">2021-08-27</meta:user-defined>
    <meta:user-defined meta:name="DCTERMS.W3CDTF/OVERHEIDop.jaargang">2021</meta:user-defined>
    <meta:user-defined meta:name="OVERHEIDop.publicationIssue">291774</meta:user-defined>
    <meta:user-defined meta:name="OVERHEIDop.GmbID/DC.identifier">gmb-2021-291774</meta:user-defined>
    <meta:user-defined meta:name="OVERHEIDop.versieInformatie"/>
  </office:meta>
</office:document-meta>
</file>