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2 WONINGEN IN 1 WONING, LEEUWARDERSTRAATWEG 44 TE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2 woningen in 1 woning op het perceel Leeuwarderstraatweg 44 te Heerenveen Leeuwarderstraatweg 46 te Heerenveen   (24 augustus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0934</text:span><text:line-break/><text:date style:data-style-name="dag" text:fixed="true" text:date-value="2021-08-26"/><text:line-break/><text:date style:data-style-name="jaar" text:fixed="true" text:date-value="2021-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0934</text:span><text:date style:data-style-name="nicedate" text:fixed="true" text:date-value="2021-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0934</text:span><text:date style:data-style-name="nicedate" text:fixed="true" text:date-value="2021-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2021-309</meta:user-defined>
    <dc:language>nl</dc:language>
    <meta:user-defined meta:name="OVERHEIDop.locatietype/OVERHEIDop.gebiedsmarkering">Adres</meta:user-defined>
    <meta:user-defined meta:name="DC.title">VERLENING OMGEVINGSVERGUNNING, VERANDEREN VAN 2 WONINGEN IN 1 WONING, LEEUWARDERSTRAATWEG 44 TE HEERENVEEN</meta:user-defined>
    <meta:user-defined meta:name="DCTERMS.W3CDTF/DCTERMS.available">2021-08-26</meta:user-defined>
    <meta:user-defined meta:name="DCTERMS.W3CDTF/OVERHEIDop.jaargang">2021</meta:user-defined>
    <meta:user-defined meta:name="OVERHEIDop.publicationIssue">290934</meta:user-defined>
    <meta:user-defined meta:name="OVERHEIDop.GmbID/DC.identifier">gmb-2021-290934</meta:user-defined>
    <meta:user-defined meta:name="OVERHEIDop.versieInformatie"/>
  </office:meta>
</office:document-meta>
</file>