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terras op de aanbouw van een woning, Van Diemenstraat 9 te Utrecht,  HZ_WABO-21-1633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Diemenstraat 9 te Utrecht</text:p>
            <text:p text:style-name="common-al">HZ_WABO-21-16334</text:p>
            <text:p text:style-name="common-al">Toelichting: het bouwen van een dakterras op de aanbouw van een woning</text:p>
            <text:p text:style-name="common-al">Datum besluit: 23 augustus 2021</text:p>
            <text:p text:style-name="common-al">Startdatum bezwaartermijn: 24 augustus 2021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90058</text:span><text:line-break/><text:date style:data-style-name="dag" text:fixed="true" text:date-value="2021-08-26"/><text:line-break/><text:date style:data-style-name="jaar" text:fixed="true" text:date-value="2021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90058</text:span><text:date style:data-style-name="nicedate" text:fixed="true" text:date-value="2021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90058</text:span><text:date style:data-style-name="nicedate" text:fixed="true" text:date-value="2021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2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terras op de aanbouw van een woning, Van Diemenstraat 9 te Utrecht,  HZ_WABO-21-16334</meta:user-defined>
    <meta:user-defined meta:name="DCTERMS.W3CDTF/DCTERMS.available">2021-08-26</meta:user-defined>
    <meta:user-defined meta:name="DCTERMS.W3CDTF/OVERHEIDop.jaargang">2021</meta:user-defined>
    <meta:user-defined meta:name="OVERHEIDop.externeBijlage">Publiceerbaar-A|exb-2021-50787</meta:user-defined>
    <meta:user-defined meta:name="OVERHEIDop.externeBijlage">Besluit omgevingsvergunning publiceerbaar|exb-2021-50788</meta:user-defined>
    <meta:user-defined meta:name="OVERHEIDop.publicationIssue">290058</meta:user-defined>
    <meta:user-defined meta:name="OVERHEIDop.GmbID/DC.identifier">gmb-2021-290058</meta:user-defined>
    <meta:user-defined meta:name="OVERHEIDop.versieInformatie"/>
  </office:meta>
</office:document-meta>
</file>