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lozen buiten inricht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melding </text:span>
            <text:span text:style-name="nadrukvet">lozen buiten inrichtingen</text:span>
          </text:p>
            <text:p text:style-name="last-al">Dokkum Birdaarderstraatweg 125, het realiseren van een bodemenergiesysteem voor een glasvezelstatio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9827</text:span><text:line-break/><text:date style:data-style-name="dag" text:fixed="true" text:date-value="2021-08-26"/><text:line-break/><text:date style:data-style-name="jaar" text:fixed="true" text:date-value="2021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9827</text:span><text:date style:data-style-name="nicedate" text:fixed="true" text:date-value="2021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9827</text:span><text:date style:data-style-name="nicedate" text:fixed="true" text:date-value="2021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1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1589</meta:user-defined>
    <dc:language>nl</dc:language>
    <meta:user-defined meta:name="OVERHEIDop.locatietype/OVERHEIDop.gebiedsmarkering">Gemeente</meta:user-defined>
    <meta:user-defined meta:name="DC.title">Ontvangen melding lozen buiten inrichtingen</meta:user-defined>
    <meta:user-defined meta:name="DCTERMS.W3CDTF/DCTERMS.available">2021-08-26</meta:user-defined>
    <meta:user-defined meta:name="DCTERMS.W3CDTF/OVERHEIDop.jaargang">2021</meta:user-defined>
    <meta:user-defined meta:name="OVERHEIDop.publicationIssue">289827</meta:user-defined>
    <meta:user-defined meta:name="OVERHEIDop.GmbID/DC.identifier">gmb-2021-289827</meta:user-defined>
    <meta:user-defined meta:name="OVERHEIDop.versieInformatie"/>
  </office:meta>
</office:document-meta>
</file>