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instemmingsbesluit kabels en leidingen  Beltstraat 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1 een besluit genomen op de aanvraag met zaaknummer V-2021-4544 voor een instemmingsbesluit kabels en leidingen : het aanleggen van glasvezelkabel, op locatie Beltstraat 82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Voorzieningen in de grond </text:p>
              </text:list-item>
            </text:list>
            <text:p text:style-name="common-al">
            <text:span text:style-name="nadrukvet">Inzage</text:span>
          </text:p>
            <text:p text:style-name="common-al">De stukken liggenter inzage op het gemeentehuis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­ter en Wethouders, Postbus 20, 7500 AA te Enschede. De termijn voor het indienen van een bezwaar start op 25 augustus 2021 en bedraagt 6 weken. Voor meer informatie over de procedure kunt u contact opnemen via vergunning@enschede.nl of telefoonnummer 053 48171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89641</text:span><text:line-break/><text:date style:data-style-name="dag" text:fixed="true" text:date-value="2021-09-01"/><text:line-break/><text:date style:data-style-name="jaar" text:fixed="true" text:date-value="2021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9641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9641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besluit op aanvraag instemmingsbesluit kabels en leidingen  Beltstraat 82</meta:user-defined>
    <meta:user-defined meta:name="DCTERMS.W3CDTF/DCTERMS.available">2021-09-01</meta:user-defined>
    <meta:user-defined meta:name="DCTERMS.W3CDTF/OVERHEIDop.jaargang">2021</meta:user-defined>
    <meta:user-defined meta:name="OVERHEIDop.publicationIssue">289641</meta:user-defined>
    <meta:user-defined meta:name="OVERHEIDop.GmbID/DC.identifier">gmb-2021-289641</meta:user-defined>
    <meta:user-defined meta:name="OVERHEIDop.versieInformatie"/>
  </office:meta>
</office:document-meta>
</file>