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Westerdoksdijk 16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 4 parkeervakken Westerdoksdijk 167 28/9/2021, Locatie: Westerdoksdijk 167</text:p>
            <text:p text:style-name="common-al">Looptijd :-- t/m 28-09-2021</text:p>
            <text:p text:style-name="common-al">Verzonden naar aanvrager op: 23-08-2021</text:p>
            <text:p text:style-name="common-al">Kenmerk gemeente: Z/21/19519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1/1951999" xlink:type="simple">Stadsloket.centrum.vergunningen.dvl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9488</text:span><text:line-break/><text:date style:data-style-name="dag" text:fixed="true" text:date-value="2021-08-26"/><text:line-break/><text:date style:data-style-name="jaar" text:fixed="true" text:date-value="2021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9488</text:span><text:date style:data-style-name="nicedate" text:fixed="true" text:date-value="2021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9488</text:span><text:date style:data-style-name="nicedate" text:fixed="true" text:date-value="2021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51999</meta:user-defined>
    <meta:user-defined meta:name="DCTERMS.abstract">TVM 4 parkeervakken Westerdoksdijk 167 28/9/2021, Westerdoksdijk 167</meta:user-defined>
    <dc:language>nl</dc:language>
    <meta:user-defined meta:name="OVERHEIDop.locatietype/OVERHEIDop.gebiedsmarkering">Punt</meta:user-defined>
    <meta:user-defined meta:name="DC.title">Besluit apv vergunning Verleend Westerdoksdijk 167</meta:user-defined>
    <meta:user-defined meta:name="DCTERMS.W3CDTF/DCTERMS.available">2021-08-26</meta:user-defined>
    <meta:user-defined meta:name="DCTERMS.W3CDTF/OVERHEIDop.jaargang">2021</meta:user-defined>
    <meta:user-defined meta:name="OVERHEIDop.publicationIssue">289488</meta:user-defined>
    <meta:user-defined meta:name="OVERHEIDop.GmbID/DC.identifier">gmb-2021-289488</meta:user-defined>
    <meta:user-defined meta:name="OVERHEIDop.versieInformatie"/>
  </office:meta>
</office:document-meta>
</file>