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VISSTEIGER VOOR MINDERVALIDE SPORTVISSERS, SITADEL TEGENOVER NUMMER 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vissteiger voor mindervalide sportvissers op het perceel Sitadel tegenover nummer 6 te Akkrum (23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8637</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8637</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8637</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VISSTEIGER VOOR MINDERVALIDE SPORTVISSERS, SITADEL TEGENOVER NUMMER 6 AKKRUM</meta:user-defined>
    <meta:user-defined meta:name="DCTERMS.W3CDTF/DCTERMS.available">2021-08-25</meta:user-defined>
    <meta:user-defined meta:name="DCTERMS.W3CDTF/OVERHEIDop.jaargang">2021</meta:user-defined>
    <meta:user-defined meta:name="OVERHEIDop.publicationIssue">288637</meta:user-defined>
    <meta:user-defined meta:name="OVERHEIDop.GmbID/DC.identifier">gmb-2021-288637</meta:user-defined>
    <meta:user-defined meta:name="OVERHEIDop.versieInformatie"/>
  </office:meta>
</office:document-meta>
</file>