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Schoonderloostraat 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Schoonderloostraat 52, 3024TW, het kappen van 2 bomen die bij de boomveiligheidscontrole een risico bleken te vormen voor de veiligheid in de omgeving (datum besluit 03-08-2021, verzonden op 05-08-2021, dossiernummer OMV.21.07.00319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87384</text:span><text:line-break/><text:date style:data-style-name="dag" text:fixed="true" text:date-value="2021-08-24"/><text:line-break/><text:date style:data-style-name="jaar" text:fixed="true" text:date-value="2021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7384</text:span><text:date style:data-style-name="nicedate" text:fixed="true" text:date-value="2021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7384</text:span><text:date style:data-style-name="nicedate" text:fixed="true" text:date-value="2021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1.13/xml/MC-DRP-OmgevingsvergunningAfhandelin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echt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Adres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omgevingsvergunning Schoonderloostraat 52</meta:user-defined>
    <meta:user-defined meta:name="DCTERMS.W3CDTF/DCTERMS.available">2021-08-24</meta:user-defined>
    <meta:user-defined meta:name="DCTERMS.W3CDTF/OVERHEIDop.jaargang">2021</meta:user-defined>
    <meta:user-defined meta:name="OVERHEIDop.externeBijlage">schoonderloostraat 52|exb-2021-50486</meta:user-defined>
    <meta:user-defined meta:name="OVERHEIDop.publicationIssue">287384</meta:user-defined>
    <meta:user-defined meta:name="OVERHEIDop.GmbID/DC.identifier">gmb-2021-287384</meta:user-defined>
    <meta:user-defined meta:name="OVERHEIDop.versieInformatie"/>
  </office:meta>
</office:document-meta>
</file>