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rmelo - wijzigingsplan - Hamburgerweg 195,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jzigingsplan onherroepelijk</text:span>
          </text:p>
            <text:p text:style-name="common-al">Het wijzigingsplan Hamburgerweg 195, zoals dat door het college op 16 juni 2021 is vastgesteld, heeft samen met het collegebesluit en bijbehorende stukken met ingang van 1 juli 2021 tot en met 11 augustus 2021 ter inzage gelegen. Tijdens deze periode is geen beroep en/of verzoek om schorsing dan wel voorlopige voorziening ingesteld. Het wijzigingsplan is hierdoor met ingang van 12 augustus 2021 onherroepelijk geworden.</text:p>
            <text:p text:style-name="common-al">Het wijzigingsplan biedt een juridisch planologisch kader voor de functiewijziging van bedrijfswoning naar een reguliere woonbestemming voor de woning aan de Hamburgerweg 195.</text:p>
            <text:p text:style-name="common-al">Het wijzigingsplan kunt u inzien in het gemeentehuis door een afspraak te maken met de afdeling Publiekszaken via www.ermelo.nl of bel met (0341)56 73 21. U kunt deze stukken digitaal raadplegen via <text:a xlink:href="http://www.ermelo.nl/bestemmingsplannen" xlink:type="simple"><text:span text:style-name="nadrukondlijn">www.ermelo.nl/bestemmingsplannen</text:span></text:a>. Het wijzigingsplan Hamburgerweg 195, met identificatienummer NL.IMRO.0233.WPhamburgerwg195-0401, kunt u tevens digitaal raadplegen op <text:a xlink:href="http://www.ruimtelijkeplannen.nl" xlink:type="simple"><text:span text:style-name="nadrukondlijn">www.ruimtelijkeplannen.nl</text:span></text:a> (RO-Online)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rmelo,  </text:span>
            <text:span text:style-name="datum">25 augustus 2021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Het college van burgemeester en wethouders van Ermelo</text:span></text:p>
          </text:section>
          <text:section text:name="ondertekening_id1-3-2-2-3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287069</text:span><text:line-break/><text:date style:data-style-name="dag" text:fixed="true" text:date-value="2021-08-25"/><text:line-break/><text:date style:data-style-name="jaar" text:fixed="true" text:date-value="2021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7069</text:span><text:date style:data-style-name="nicedate" text:fixed="true" text:date-value="2021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7069</text:span><text:date style:data-style-name="nicedate" text:fixed="true" text:date-value="2021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3.12/xml/MC-DRP-PlanRuimtelijk-Web-ZM.xml</meta:user-defined>
    <meta:user-defined meta:name="OVERHEID.Gemeente/DC.creator">Ermelo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233.WPhamburgerwg195-04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Gemeente Ermelo - wijzigingsplan - Hamburgerweg 195, Ermelo</meta:user-defined>
    <meta:user-defined meta:name="DCTERMS.W3CDTF/DCTERMS.available">2021-08-25</meta:user-defined>
    <meta:user-defined meta:name="DCTERMS.W3CDTF/OVERHEIDop.jaargang">2021</meta:user-defined>
    <meta:user-defined meta:name="OVERHEIDop.publicationIssue">287069</meta:user-defined>
    <meta:user-defined meta:name="OVERHEIDop.GmbID/DC.identifier">gmb-2021-287069</meta:user-defined>
    <meta:user-defined meta:name="OVERHEIDop.versieInformatie"/>
  </office:meta>
</office:document-meta>
</file>