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Finne 65 te Hall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>Ontvangen aanvraag omgevingsvergunning</text:p>
            <text:p text:style-name="common-al">Hallum, Finne 65, het realiseren van een aanbouw aan de zijgevel (aanvraag is ontvangen op 18 augustus 2021).</text:p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>Heeft u vragen over de aanvraag van de vergunning dan kunt u nu alvast de aanvraag bekijken (op afspraak) en hierover vragen stellen. Hiervoor kunt u contact opnemen met de gemeente via telefoonnummer (0519-)298888 optie 2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285641</text:span><text:line-break/><text:date style:data-style-name="dag" text:fixed="true" text:date-value="2021-08-23"/><text:line-break/><text:date style:data-style-name="jaar" text:fixed="true" text:date-value="2021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5641</text:span><text:date style:data-style-name="nicedate" text:fixed="true" text:date-value="2021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1  nr. 285641</text:span><text:date style:data-style-name="nicedate" text:fixed="true" text:date-value="2021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1.15/xml/MC-DRP-OmgevingsvergunningAanvraag-Web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12428</meta:user-defined>
    <dc:language>nl</dc:language>
    <meta:user-defined meta:name="OVERHEIDop.locatietype/OVERHEIDop.gebiedsmarkering">Adres</meta:user-defined>
    <meta:user-defined meta:name="DC.title">Aanvraag omgevingsvergunning Finne 65 te Hallum</meta:user-defined>
    <meta:user-defined meta:name="DCTERMS.W3CDTF/DCTERMS.available">2021-08-23</meta:user-defined>
    <meta:user-defined meta:name="DCTERMS.W3CDTF/OVERHEIDop.jaargang">2021</meta:user-defined>
    <meta:user-defined meta:name="OVERHEIDop.publicationIssue">285641</meta:user-defined>
    <meta:user-defined meta:name="OVERHEIDop.GmbID/DC.identifier">gmb-2021-285641</meta:user-defined>
    <meta:user-defined meta:name="OVERHEIDop.versieInformatie"/>
  </office:meta>
</office:document-meta>
</file>