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VERLEENDE EXPLOITATIEVERGUNNING – SECR. VAN ROOIJSTRAAT 2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hebben verleend: </text:p>
            <text:p text:style-name="tussenkopcur">-Secr. Van Rooijstraat 2B, exploitatievergunning voor Ichi Vuht, DH20210015, ingekomen op 30 juni 2021.</text:p>
            <text:p text:style-name="tussenkopcur">De vergunning is verzonden op 18 augustus 2021.</text:p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roep is gericht, de gronden van het beroep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284086</text:span><text:line-break/><text:date style:data-style-name="dag" text:fixed="true" text:date-value="2021-08-25"/><text:line-break/><text:date style:data-style-name="jaar" text:fixed="true" text:date-value="2021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84086</text:span><text:date style:data-style-name="nicedate" text:fixed="true" text:date-value="2021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84086</text:span><text:date style:data-style-name="nicedate" text:fixed="true" text:date-value="2021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3.14/xml/MC-DRP-BeschikkingAfhandeling-Web-ZM.xml</meta:user-defined>
    <meta:user-defined meta:name="OVERHEID.Gemeente/DC.creator">Vught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DH20210015</meta:user-defined>
    <meta:user-defined meta:name="DCTERMS.abstract">VERLEENDE EXPLOITATIEVERGUNNING</meta:user-defined>
    <dc:language>nl</dc:language>
    <meta:user-defined meta:name="OVERHEIDop.locatietype/OVERHEIDop.gebiedsmarkering">Adres</meta:user-defined>
    <meta:user-defined meta:name="DC.title">GEMEENTE VUGHT –VERLEENDE EXPLOITATIEVERGUNNING – SECR. VAN ROOIJSTRAAT 2B</meta:user-defined>
    <meta:user-defined meta:name="DCTERMS.W3CDTF/DCTERMS.available">2021-08-25</meta:user-defined>
    <meta:user-defined meta:name="DCTERMS.W3CDTF/OVERHEIDop.jaargang">2021</meta:user-defined>
    <meta:user-defined meta:name="OVERHEIDop.publicationIssue">284086</meta:user-defined>
    <meta:user-defined meta:name="OVERHEIDop.GmbID/DC.identifier">gmb-2021-284086</meta:user-defined>
    <meta:user-defined meta:name="OVERHEIDop.versieInformatie"/>
  </office:meta>
</office:document-meta>
</file>