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WALBESCHOEIING (VERVANGING), DE OPSTEKKER NABIJ DE NUMMERS 1 EN 2 TE NE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walbeschoeiing (vervanging) op het perceel De Opstekker nabij de nummers 1 en 2 te Nes  (16-08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3137</text:span><text:line-break/><text:date style:data-style-name="dag" text:fixed="true" text:date-value="2021-08-20"/><text:line-break/><text:date style:data-style-name="jaar" text:fixed="true" text:date-value="2021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3137</text:span><text:date style:data-style-name="nicedate" text:fixed="true" text:date-value="2021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3137</text:span><text:date style:data-style-name="nicedate" text:fixed="true" text:date-value="2021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268</meta:user-defined>
    <dc:language>nl</dc:language>
    <meta:user-defined meta:name="OVERHEIDop.locatietype/OVERHEIDop.gebiedsmarkering">Punt</meta:user-defined>
    <meta:user-defined meta:name="DC.title">AANVRAAG OMGEVINGSVERGUNNING, AANBRENGEN VAN WALBESCHOEIING (VERVANGING), DE OPSTEKKER NABIJ DE NUMMERS 1 EN 2 TE NES.</meta:user-defined>
    <meta:user-defined meta:name="DCTERMS.W3CDTF/DCTERMS.available">2021-08-20</meta:user-defined>
    <meta:user-defined meta:name="DCTERMS.W3CDTF/OVERHEIDop.jaargang">2021</meta:user-defined>
    <meta:user-defined meta:name="OVERHEIDop.publicationIssue">283137</meta:user-defined>
    <meta:user-defined meta:name="OVERHEIDop.GmbID/DC.identifier">gmb-2021-283137</meta:user-defined>
    <meta:user-defined meta:name="OVERHEIDop.versieInformatie"/>
  </office:meta>
</office:document-meta>
</file>