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allum-Mariëngaarderweg 2’ </text:p>
      <text:section text:name="zakelijke-mededeling_id1-3-2" text:style-name="zakelijke-mededeling">
        <text:section text:name="zakelijke-mededeling-tekst_id1-3-2-1" text:style-name="zakelijke-mededeling-tekst">
          <text:section text:name="tekst_id1-3-2-1-1" text:style-name="tekst">
            <text:p text:style-name="common-al">Op 17 augustus 2021 heeft het college van burgemeester en wethouders van de gemeente Noardeast-Fryslân het ontwerp van het bestemmingsplan ‘Hallum – Mariëngaaderweg 2’ goedgekeurd. Met ingang van 26 augustus 2021 tot 7 oktober 2021 ligt het bovengenoemde ontwerp-bestemmingsplan ter inzage. Iedereen kan in die periode het ontwerp-bestemmingsplan inzien op <text:a xlink:href="http://www.ruimtelijkeplannen.nl" xlink:type="simple">www.ruimtelijkeplannen.nl</text:a>  met IMRO-code: NL.IMRO.1970.HaMariengwBP-ON01. </text:p>
            <text:p text:style-name="common-al">Iedereen kan bij de gemeenteraad zijn/haar zienswijze over het ontwerp bestemmingsplan indienen. Dat kan zowel schriftelijk als mondeling, binnen de hierboven genoemde termijn. Uw schriftelijke zienswijze moet u richten aan de gemeenteraad van Noardeast-Fryslân, adres: Postbus 13, 9290 AA Kollum. Voor het indienen van een mondelinge zienswijze kan een afspraak worden gemaakt via het telefoonnummer 0519-298888 waarbij u vraagt naar de behandeld ambtenaar.</text:p>
            <text:p text:style-name="common-al">Om de verspreiding van het coronavirus tegen te gaan willen wij het aantal bezoeken aan het gemeentehuis beperken. Daarom is het op dit moment niet mogelijk om het ontwerpbestemmingsplan in het gemeentehuis in te zien. Probeer dan ook zoveel mogelijk het plan digitaal in te zien. Als dit geen optie is, kunt u contact opnemen met de gemeente Noardeast-Fryslân en vragen naar team FTH via het telefoonnummer 0519 - 298888. Er zal dan in overleg met u naar een oplossing gezocht worden.</text:p>
            <text:p text:style-name="common-al"/>
            <text:p text:style-name="common-al">Dokkum, 25 augustus 2021</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1917</text:span><text:line-break/><text:date style:data-style-name="dag" text:fixed="true" text:date-value="2021-08-25"/><text:line-break/><text:date style:data-style-name="jaar" text:fixed="true" text:date-value="2021-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1917</text:span><text:date style:data-style-name="nicedate" text:fixed="true" text:date-value="2021-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1917</text:span><text:date style:data-style-name="nicedate" text:fixed="true" text:date-value="2021-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HaMariengwBP-ON01</meta:user-defined>
    <meta:user-defined meta:name="OVERHEIDop.Plansoort/OVERHEIDop.plansoort">bestemmings- of omgevingsplan</meta:user-defined>
    <meta:user-defined meta:name="OVERHEIDop.referentienummer">250821</meta:user-defined>
    <meta:user-defined meta:name="DCTERMS.abstract">Terinzagelegging ontwerp-bestemmingsplan voor perceel Mariëngaarderweg 2 te Hallum</meta:user-defined>
    <dc:language>nl</dc:language>
    <meta:user-defined meta:name="OVERHEIDop.locatietype/OVERHEIDop.gebiedsmarkering">Adres</meta:user-defined>
    <meta:user-defined meta:name="DC.title">Ontwerp-bestemmingsplan ‘Hallum-Mariëngaarderweg 2’</meta:user-defined>
    <meta:user-defined meta:name="DCTERMS.W3CDTF/DCTERMS.available">2021-08-25</meta:user-defined>
    <meta:user-defined meta:name="DCTERMS.W3CDTF/OVERHEIDop.jaargang">2021</meta:user-defined>
    <meta:user-defined meta:name="OVERHEIDop.publicationIssue">281917</meta:user-defined>
    <meta:user-defined meta:name="OVERHEIDop.GmbID/DC.identifier">gmb-2021-281917</meta:user-defined>
    <meta:user-defined meta:name="OVERHEIDop.versieInformatie"/>
  </office:meta>
</office:document-meta>
</file>