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Leidsegracht 9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Stremming,Leidsegracht 82,op 06-09-2021, Locatie: Leidsegracht 96-3</text:p>
            <text:p text:style-name="common-al">Looptijd :-- t/m 06-09-2021</text:p>
            <text:p text:style-name="common-al">Verzonden naar aanvrager op: 16-08-2021</text:p>
            <text:p text:style-name="common-al">Kenmerk gemeente: Z/21/19500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1/1950038" xlink:type="simple">Stadsloket.centrum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1085</text:span><text:line-break/><text:date style:data-style-name="dag" text:fixed="true" text:date-value="2021-08-19"/><text:line-break/><text:date style:data-style-name="jaar" text:fixed="true" text:date-value="2021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1085</text:span><text:date style:data-style-name="nicedate" text:fixed="true" text:date-value="2021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1085</text:span><text:date style:data-style-name="nicedate" text:fixed="true" text:date-value="2021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50038</meta:user-defined>
    <meta:user-defined meta:name="DCTERMS.abstract">TVM Stremming,Leidsegracht 82,op 06-09-2021, Leidsegracht 96-3</meta:user-defined>
    <dc:language>nl</dc:language>
    <meta:user-defined meta:name="OVERHEIDop.locatietype/OVERHEIDop.gebiedsmarkering">Punt</meta:user-defined>
    <meta:user-defined meta:name="DC.title">Besluit apv vergunning Verleend Leidsegracht 96-3</meta:user-defined>
    <meta:user-defined meta:name="DCTERMS.W3CDTF/DCTERMS.available">2021-08-19</meta:user-defined>
    <meta:user-defined meta:name="DCTERMS.W3CDTF/OVERHEIDop.jaargang">2021</meta:user-defined>
    <meta:user-defined meta:name="OVERHEIDop.publicationIssue">281085</meta:user-defined>
    <meta:user-defined meta:name="OVERHEIDop.GmbID/DC.identifier">gmb-2021-281085</meta:user-defined>
    <meta:user-defined meta:name="OVERHEIDop.versieInformatie"/>
  </office:meta>
</office:document-meta>
</file>