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gemeente Dantumadiel Achterwei 11 Wâlterswâld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text:span>
          </text:p>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e gemeente heeft een omgevingsvergunning verleend. De gemeente geeft hiermee toestemming voor:</text:p>
            <text:p text:style-name="common-al">Achterwei 11 te Wâlterswâld, het vestigen van een Bed and Breakfast in de woning (besluit is verzonden op 13 augustus 2021). </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common-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278024</text:span><text:line-break/><text:date style:data-style-name="dag" text:fixed="true" text:date-value="2021-08-17"/><text:line-break/><text:date style:data-style-name="jaar" text:fixed="true" text:date-value="2021-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78024</text:span><text:date style:data-style-name="nicedate" text:fixed="true" text:date-value="2021-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78024</text:span><text:date style:data-style-name="nicedate" text:fixed="true" text:date-value="2021-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1.15/xml/MC-DRP-OmgevingsvergunningAanvraa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20212289</meta:user-defined>
    <dc:language>nl</dc:language>
    <meta:user-defined meta:name="OVERHEIDop.locatietype/OVERHEIDop.gebiedsmarkering">Adres</meta:user-defined>
    <meta:user-defined meta:name="DC.title">Verleende omgevingsvergunning gemeente Dantumadiel Achterwei 11 Wâlterswâld</meta:user-defined>
    <meta:user-defined meta:name="DCTERMS.W3CDTF/DCTERMS.available">2021-08-17</meta:user-defined>
    <meta:user-defined meta:name="DCTERMS.W3CDTF/OVERHEIDop.jaargang">2021</meta:user-defined>
    <meta:user-defined meta:name="OVERHEIDop.publicationIssue">278024</meta:user-defined>
    <meta:user-defined meta:name="OVERHEIDop.GmbID/DC.identifier">gmb-2021-278024</meta:user-defined>
    <meta:user-defined meta:name="OVERHEIDop.versieInformatie"/>
  </office:meta>
</office:document-meta>
</file>