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KANTOORRUIMTE, KAPSALON EN OPSLAGRUIMTE IN 3 WONINGEN, BREMSINGEL 20, 20 A EN 22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kantoorruimte, kapsalon en opslagruimte in 3 woningen op het perceel Bremsingel 20, 20 a en 22 te Jubbega  (27 jan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733</text:span><text:line-break/><text:date style:data-style-name="dag" text:fixed="true" text:date-value="2021-01-29"/><text:line-break/><text:date style:data-style-name="jaar" text:fixed="true" text:date-value="2021-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33</text:span><text:date style:data-style-name="nicedate" text:fixed="true" text:date-value="2021-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33</text:span><text:date style:data-style-name="nicedate" text:fixed="true" text:date-value="2021-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4512.844 557750.087</meta:user-defined>
    <meta:user-defined meta:name="DC.title">VERLENING OMGEVINGSVERGUNNING, VERANDEREN VAN EEN KANTOORRUIMTE, KAPSALON EN OPSLAGRUIMTE IN 3 WONINGEN, BREMSINGEL 20, 20 A EN 22 JUBBEGA</meta:user-defined>
    <meta:user-defined meta:name="OVERHEID.PostcodeHuisnummer/OVERHEIDop.postcodeHuisnummer">8411VX 18</meta:user-defined>
    <meta:user-defined meta:name="OVERHEIDop.straatnaam">Bremsingel</meta:user-defined>
    <meta:user-defined meta:name="OVERHEIDop.woonplaats">Jubbega</meta:user-defined>
    <meta:user-defined meta:name="DCTERMS.W3CDTF/DCTERMS.available">2021-01-29</meta:user-defined>
    <meta:user-defined meta:name="DCTERMS.W3CDTF/OVERHEIDop.jaargang">2021</meta:user-defined>
    <meta:user-defined meta:name="OVERHEIDop.publicationIssue">27733</meta:user-defined>
    <meta:user-defined meta:name="OVERHEIDop.GmbID/DC.identifier">gmb-2021-27733</meta:user-defined>
    <meta:user-defined meta:name="OVERHEIDop.versieInformatie"/>
  </office:meta>
</office:document-meta>
</file>