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antumadiel: BUITEN BEHANDELING GESTELDE AANVRAAG Reidfjild 1 te Rinsuma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common-al">Rinsumageast, Reidfjild 1, het milieukundig wijzigen van de bedrijfssituatie (besluit is verzonden op 16 juli 2021)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304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304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304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11527</meta:user-defined>
    <dc:language>nl</dc:language>
    <meta:user-defined meta:name="OVERHEIDop.locatietype/OVERHEIDop.gebiedsmarkering">Adres</meta:user-defined>
    <meta:user-defined meta:name="DC.title">Gemeente Dantumadiel: BUITEN BEHANDELING GESTELDE AANVRAAG Reidfjild 1 te Rinsumageast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7304</meta:user-defined>
    <meta:user-defined meta:name="OVERHEIDop.GmbID/DC.identifier">gmb-2021-277304</meta:user-defined>
    <meta:user-defined meta:name="OVERHEIDop.versieInformatie"/>
  </office:meta>
</office:document-meta>
</file>