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antumadiel Aanvraag omgevingsvergunning nabij het Dr J. Botkepaad te Damwâ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amwâld, nabij het Dr. J. Botkepaad, het kappen van een boom ten behoeve van her-inrichting Botkepark (aanvraag is ontvangen op 13 juli 2021).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7210</text:span><text:line-break/><text:date style:data-style-name="dag" text:fixed="true" text:date-value="2021-08-16"/><text:line-break/><text:date style:data-style-name="jaar" text:fixed="true" text:date-value="2021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7210</text:span><text:date style:data-style-name="nicedate" text:fixed="true" text:date-value="2021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7210</text:span><text:date style:data-style-name="nicedate" text:fixed="true" text:date-value="2021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12123</meta:user-defined>
    <dc:language>nl</dc:language>
    <meta:user-defined meta:name="OVERHEIDop.locatietype/OVERHEIDop.gebiedsmarkering">Weg</meta:user-defined>
    <meta:user-defined meta:name="DC.title">Gemeente Dantumadiel Aanvraag omgevingsvergunning nabij het Dr J. Botkepaad te Damwâld</meta:user-defined>
    <meta:user-defined meta:name="DCTERMS.W3CDTF/DCTERMS.available">2021-08-16</meta:user-defined>
    <meta:user-defined meta:name="DCTERMS.W3CDTF/OVERHEIDop.jaargang">2021</meta:user-defined>
    <meta:user-defined meta:name="OVERHEIDop.publicationIssue">277210</meta:user-defined>
    <meta:user-defined meta:name="OVERHEIDop.GmbID/DC.identifier">gmb-2021-277210</meta:user-defined>
    <meta:user-defined meta:name="OVERHEIDop.versieInformatie"/>
  </office:meta>
</office:document-meta>
</file>