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ilieumel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lenrij ong. (naast 4a) in Zeeland; het melden in het kader van het Activiteitenbesluit van het starten van een bedrijf (opslag coatingmaterialen/kleinschalige opleidingen) (melding ontvangen op 3 augustus 2021)</text:p>
            <text:p text:style-name="common-al">Sint Annastraat 1, 5374 AH Schaijk; het melden in het kader van het Activiteitenbesluit van het veranderen (met betrekking tot de dieraantallen) van een melkrundveehouderij (melding ontvangen op 5 augustus 2021)</text:p>
            <text:p text:style-name="last-al">
            <text:span text:style-name="nadrukcur">In dit stadium van de procedure (ontvangen meldingen) kunt u geen bezwaar-/beroepschrift indienen. Bovengenoemde meldingen zijn op verzoek wel in te zien bij de afdeling Ruimte.</text:span>
            <text:span text:style-name="nadrukcur">U kunt hiervoor telefonisch contact opnemen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deze">Het gemeentebestuur van Landerd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76369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369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369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Ontvangen milieumeldingen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6369</meta:user-defined>
    <meta:user-defined meta:name="OVERHEIDop.GmbID/DC.identifier">gmb-2021-276369</meta:user-defined>
    <meta:user-defined meta:name="OVERHEIDop.versieInformatie"/>
  </office:meta>
</office:document-meta>
</file>