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ssenheimstraat 7-3 1059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assenheimstraat 7-3 1059BA Amsterdam</text:p>
            <text:p text:style-name="common-al">Omschrijving: voor het vergroten van een eerder vergunde dakuitbouw met daarop een dakterras met behoud van de bestemming wonen.</text:p>
            <text:p text:style-name="common-al">Datum ontvangst: 29-06-2021</text:p>
            <text:p text:style-name="common-al">Zaaknummer: Z2021-Z004191</text:p>
            <text:p text:style-name="common-al">OLO nummer: 619954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5621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621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621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1-Z004191</meta:user-defined>
    <meta:user-defined meta:name="DCTERMS.abstract">vergroten van een eerder vergunde dakuitbouw met daarop een dakterras met behoud van de bestemming wonen</meta:user-defined>
    <dc:language>nl</dc:language>
    <meta:user-defined meta:name="OVERHEIDop.locatietype/OVERHEIDop.gebiedsmarkering">Punt</meta:user-defined>
    <meta:user-defined meta:name="DC.title">Aanvraag omgevingsvergunning Sassenheimstraat 7-3 1059BA Amsterdam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621</meta:user-defined>
    <meta:user-defined meta:name="OVERHEIDop.GmbID/DC.identifier">gmb-2021-275621</meta:user-defined>
    <meta:user-defined meta:name="OVERHEIDop.versieInformatie"/>
  </office:meta>
</office:document-meta>
</file>