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mwâld Badhúswei 24, het uit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Damwâld Badhúswei 24, het uitbouwen van de woning</text:span>
          </text:p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
            <text:span text:style-name="nadrukcur">Damwâld, Badhúswei 24, het uitbouwen van de woning (aanvraag is ontvangen op 11 augustus 2021).</text:span>
          </text:p>
            <text:p text:style-name="common-al">
            <text:span text:style-name="nadrukcur"/>
          </text:p>
            <text:p text:style-name="common-al">
            <text:span text:style-name="nadrukcur">Als de vergunning wordt verleend publiceert de gemeente een nieuw bericht. Vanaf dat moment kunt u de documenten met informatie over de vergunning bekijken (op afspraak) en hierop reageren. U kunt nu nog niet reageren.</text:span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107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07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07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Damwâld Badhúswei 24, het uitbouwen van de woning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107</meta:user-defined>
    <meta:user-defined meta:name="OVERHEIDop.GmbID/DC.identifier">gmb-2021-275107</meta:user-defined>
    <meta:user-defined meta:name="OVERHEIDop.versieInformatie"/>
  </office:meta>
</office:document-meta>
</file>